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0220000008B688402C3.jpg" manifest:media-type="image/jpeg"/>
  <manifest:file-entry manifest:full-path="Pictures/1000000000000089000001A2556619B1.jpg" manifest:media-type="image/jpeg"/>
  <manifest:file-entry manifest:full-path="Pictures/10000000000000F0000000F4CBC4BD15.jpg" manifest:media-type="image/jpeg"/>
  <manifest:file-entry manifest:full-path="Pictures/10000000000000F0000000F4A2EC5514.jpg" manifest:media-type="image/jpeg"/>
  <manifest:file-entry manifest:full-path="Pictures/10000000000000F0000000F4531C392B.jpg" manifest:media-type="image/jpeg"/>
  <manifest:file-entry manifest:full-path="Pictures/10000000000000F0000000F42B7A3D2A.jpg" manifest:media-type="image/jpeg"/>
  <manifest:file-entry manifest:full-path="Pictures/1000000000000107000000DBAED527CB.png" manifest:media-type="image/png"/>
  <manifest:file-entry manifest:full-path="Pictures/100000000000000100000489C09F34B7.png" manifest:media-type="image/png"/>
  <manifest:file-entry manifest:full-path="Pictures/1000000000000081000001E747B73222.png" manifest:media-type="image/png"/>
  <manifest:file-entry manifest:full-path="Pictures/1000000000000107000000DB994E7887.png" manifest:media-type="image/png"/>
  <manifest:file-entry manifest:full-path="Pictures/1000000000000089000001C503188500.jpg" manifest:media-type="image/jpeg"/>
  <manifest:file-entry manifest:full-path="Pictures/1000000000000026000001FF8669EE40.png" manifest:media-type="image/png"/>
  <manifest:file-entry manifest:full-path="Pictures/10000000000000F0000000F47E0F74D2.jpg" manifest:media-type="image/jpeg"/>
  <manifest:file-entry manifest:full-path="Pictures/1000000000000202000001E78B8E1C4B.png" manifest:media-type="image/png"/>
  <manifest:file-entry manifest:full-path="Pictures/10000000000000F0000000F4C2A6624B.jpg" manifest:media-type="image/jpeg"/>
  <manifest:file-entry manifest:full-path="Pictures/1000000000000107000000DBB0553FA1.png" manifest:media-type="image/png"/>
  <manifest:file-entry manifest:full-path="Pictures/100000000000020D00000049CA72E90B.png" manifest:media-type="image/png"/>
  <manifest:file-entry manifest:full-path="Pictures/10000000000001BD0000008BD1B47CB5.jpg" manifest:media-type="image/jpeg"/>
  <manifest:file-entry manifest:full-path="Pictures/1000000000000107000000DB24B7BC02.png" manifest:media-type="image/png"/>
  <manifest:file-entry manifest:full-path="meta.xml" manifest:media-type="text/xml"/>
  <manifest:file-entry manifest:full-path="Configurations2/" manifest:media-type="application/vnd.sun.xml.ui.configuration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cherPro" svg:font-family="ArcherPro"/>
    <style:font-face style:name="Arial Unicode MS" svg:font-family="'Arial Unicode MS'" style:font-family-generic="system" style:font-pitch="variable"/>
    <style:font-face style:name="Chalkduster" svg:font-family="Chalkduster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Serif" svg:font-family="LiberationSerif"/>
    <style:font-face style:name="Noto Sans" svg:font-family="'Noto Sans'" style:font-family-generic="roman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2" style:family="graphic" style:parent-style-name="standard">
      <style:graphic-properties draw:stroke="solid" svg:stroke-width="0.021cm" svg:stroke-color="#161616" draw:stroke-linejoin="miter" svg:stroke-linecap="butt" draw:fill="solid" draw:fill-color="#161616" fo:padding-top="0.01cm" fo:padding-bottom="0.01cm" fo:padding-left="0.01cm" fo:padding-right="0.01cm" loext:decorative="false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1.205cm" fo:min-width="1.205cm" fo:padding-top="0cm" fo:padding-bottom="0cm" fo:padding-left="0cm" fo:padding-right="0cm" loext:decorative="false"/>
      <style:paragraph-properties style:writing-mode="lr-tb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516cm" fo:min-width="0.516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solid" svg:stroke-width="0.204cm" svg:stroke-color="#161616" draw:stroke-linejoin="miter" svg:stroke-linecap="butt" draw:fill="none" fo:padding-top="0.102cm" fo:padding-bottom="0.102cm" fo:padding-left="0.102cm" fo:padding-right="0.102cm" loext:decorative="false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344cm" fo:min-width="0.344cm" fo:padding-top="0cm" fo:padding-bottom="0cm" fo:padding-left="0cm" fo:padding-right="0cm" loext:decorative="false"/>
      <style:paragraph-properties style:writing-mode="lr-tb"/>
    </style:style>
    <style:style style:name="gr7" style:family="graphic" style:parent-style-name="standard">
      <style:graphic-properties draw:stroke="solid" svg:stroke-width="0cm" svg:stroke-color="#161616" draw:stroke-linejoin="miter" svg:stroke-linecap="butt" draw:fill="solid" draw:fill-color="#161616" loext:decorative="false"/>
    </style:style>
    <style:style style:name="gr8" style:family="graphic" style:parent-style-name="standard">
      <style:graphic-properties draw:stroke="none" draw:fill="none" draw:textarea-horizontal-align="left" draw:textarea-vertical-align="top" draw:auto-grow-height="true" draw:auto-grow-width="true" fo:min-height="0.602cm" fo:min-width="0.602cm" fo:padding-top="0cm" fo:padding-bottom="0cm" fo:padding-left="0cm" fo:padding-right="0cm" loext:decorative="false"/>
      <style:paragraph-properties style:writing-mode="lr-tb"/>
    </style:style>
    <style:style style:name="gr9" style:family="graphic" style:parent-style-name="standard">
      <style:graphic-properties draw:stroke="none" svg:stroke-color="#000000" draw:fill="none" draw:fill-color="#ffffff" draw:auto-grow-height="true" draw:auto-grow-width="false" fo:min-height="1.587cm" loext:decorative="false"/>
      <style:paragraph-properties style:writing-mode="lr-tb"/>
    </style:style>
    <style:style style:name="P1" style:family="paragraph">
      <loext:graphic-properties draw:fill="none"/>
    </style:style>
    <style:style style:name="P2" style:family="paragraph">
      <loext:graphic-properties draw:fill="solid" draw:fill-color="#161616"/>
    </style:style>
    <style:style style:name="P3" style:family="paragraph">
      <style:paragraph-properties fo:text-align="start" style:writing-mode="lr-tb"/>
    </style:style>
    <style:style style:name="P4" style:family="paragraph">
      <loext:graphic-properties draw:fill="none"/>
      <style:text-properties fo:font-size="34.2000007629395pt" style:font-size-asian="34.2000007629395pt" style:font-size-complex="34.2000007629395pt"/>
    </style:style>
    <style:style style:name="P5" style:family="paragraph">
      <loext:graphic-properties draw:fill="none"/>
      <style:text-properties fo:font-size="14.6999998092651pt" style:font-size-asian="14.6999998092651pt" style:font-size-complex="14.6999998092651pt"/>
    </style:style>
    <style:style style:name="P6" style:family="paragraph">
      <loext:graphic-properties draw:fill="none"/>
      <style:text-properties fo:font-size="9.80000019073486pt" style:font-size-asian="9.80000019073486pt" style:font-size-complex="9.80000019073486pt"/>
    </style:style>
    <style:style style:name="P7" style:family="paragraph">
      <loext:graphic-properties draw:fill="none"/>
      <style:text-properties fo:font-size="17.1000003814697pt" style:font-size-asian="17.1000003814697pt" style:font-size-complex="17.1000003814697pt"/>
    </style:style>
    <style:style style:name="P8" style:family="paragraph">
      <style:text-properties style:font-name="Chalkduster" fo:font-size="8pt" style:font-size-asian="8pt" style:font-size-complex="8pt"/>
    </style:style>
    <style:style style:name="P9" style:family="paragraph">
      <loext:graphic-properties draw:fill="none" draw:fill-color="#ffffff"/>
      <style:text-properties style:font-name="Chalkduster" fo:font-size="8pt" style:font-size-asian="8pt" style:font-size-complex="8pt"/>
    </style:style>
    <style:style style:name="T1" style:family="text">
      <style:text-properties fo:color="#161616" loext:opacity="100%" style:font-name="ArcherPro" fo:font-size="34.2000007629395pt" fo:font-weight="900" style:font-name-asian="ArcherPro" style:font-size-asian="34.2000007629395pt" style:font-weight-asian="900" style:font-name-complex="ArcherPro" style:font-size-complex="34.2000007629395pt" style:font-weight-complex="900"/>
    </style:style>
    <style:style style:name="T2" style:family="text">
      <style:text-properties fo:color="#161616" loext:opacity="100%" style:font-name="ArcherPro" fo:font-size="14.6999998092651pt" fo:font-weight="900" style:font-name-asian="ArcherPro" style:font-size-asian="14.6999998092651pt" style:font-weight-asian="900" style:font-name-complex="ArcherPro" style:font-size-complex="14.6999998092651pt" style:font-weight-complex="900"/>
    </style:style>
    <style:style style:name="T3" style:family="text">
      <style:text-properties fo:color="#161616" loext:opacity="100%" style:font-name="LiberationSerif" fo:font-size="9.80000019073486pt" fo:font-weight="normal" style:font-name-asian="LiberationSerif" style:font-size-asian="9.80000019073486pt" style:font-weight-asian="normal" style:font-name-complex="LiberationSerif" style:font-size-complex="9.80000019073486pt" style:font-weight-complex="normal"/>
    </style:style>
    <style:style style:name="T4" style:family="text">
      <style:text-properties fo:color="#161616" loext:opacity="100%" style:font-name="ArcherPro" fo:font-size="17.1000003814697pt" fo:font-weight="900" style:font-name-asian="ArcherPro" style:font-size-asian="17.1000003814697pt" style:font-weight-asian="900" style:font-name-complex="ArcherPro" style:font-size-complex="17.1000003814697pt" style:font-weight-complex="900"/>
    </style:style>
    <style:style style:name="T5" style:family="text">
      <style:text-properties style:font-name="Chalkduster" fo:font-size="8pt" style:font-size-asian="8pt" style:font-size-complex="8pt"/>
    </style:style>
    <style:style style:name="T6" style:family="text">
      <style:text-properties fo:color="#161616" loext:opacity="100%" style:font-name="LiberationSerif" fo:font-size="9.80000019073486pt" fo:font-style="italic" fo:font-weight="bold" style:font-name-asian="LiberationSerif" style:font-size-asian="9.80000019073486pt" style:font-style-asian="italic" style:font-weight-asian="bold" style:font-name-complex="LiberationSerif" style:font-size-complex="9.80000019073486pt" style:font-style-complex="italic" style:font-weight-complex="bold"/>
    </style:style>
    <style:style style:name="T7" style:family="text">
      <style:text-properties fo:color="#161616" loext:opacity="100%" style:font-name="ArcherPro" fo:font-size="9.80000019073486pt" fo:font-weight="900" style:font-name-asian="ArcherPro" style:font-size-asian="9.80000019073486pt" style:font-weight-asian="900" style:font-name-complex="ArcherPro" style:font-size-complex="9.80000019073486pt" style:font-weight-complex="900"/>
    </style:style>
    <style:style style:name="T8" style:family="text">
      <style:text-properties fo:color="#161616" loext:opacity="100%" style:font-name="LiberationSerif" fo:font-size="9.80000019073486pt" fo:font-weight="bold" style:font-name-asian="LiberationSerif" style:font-size-asian="9.80000019073486pt" style:font-weight-asian="bold" style:font-name-complex="LiberationSerif" style:font-size-complex="9.80000019073486pt" style:font-weight-complex="bold"/>
    </style:style>
    <style:style style:name="T9" style:family="text">
      <style:text-properties fo:color="#161616" loext:opacity="100%" style:font-name="LiberationSerif" fo:font-size="9.80000019073486pt" fo:font-style="italic" fo:font-weight="normal" style:font-name-asian="LiberationSerif" style:font-size-asian="9.80000019073486pt" style:font-style-asian="italic" style:font-weight-asian="normal" style:font-name-complex="LiberationSerif" style:font-size-complex="9.80000019073486pt" style:font-style-complex="italic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text-style-name="P1" draw:layer="layout" svg:width="5.347cm" svg:height="4.466cm" draw:transform="rotate (1.5707963267949) translate (3.425cm 26.119cm)">
          <draw:image xlink:href="Pictures/1000000000000107000000DB24B7BC02.png" xlink:type="simple" xlink:show="embed" xlink:actuate="onLoad" draw:mime-type="image/png">
            <text:p/>
          </draw:image>
        </draw:frame>
        <draw:frame draw:style-name="gr1" draw:text-style-name="P1" draw:layer="layout" svg:width="5.355cm" svg:height="4.466cm" draw:transform="rotate (1.5707963267949) translate (3.425cm 20.784cm)">
          <draw:image xlink:href="Pictures/1000000000000107000000DBB0553FA1.png" xlink:type="simple" xlink:show="embed" xlink:actuate="onLoad" draw:mime-type="image/png">
            <text:p/>
          </draw:image>
        </draw:frame>
        <draw:frame draw:style-name="gr1" draw:text-style-name="P1" draw:layer="layout" svg:width="0.774cm" svg:height="10.408cm" draw:transform="rotate (1.5707963267949) translate (3.425cm 15.441cm)">
          <draw:image xlink:href="Pictures/1000000000000026000001FF8669EE40.png" xlink:type="simple" xlink:show="embed" xlink:actuate="onLoad" draw:mime-type="image/png">
            <text:p/>
          </draw:image>
        </draw:frame>
        <draw:frame draw:style-name="gr1" draw:text-style-name="P1" draw:layer="layout" svg:width="5.347cm" svg:height="4.469cm" draw:transform="rotate (1.5707963267949) translate (7.879cm 26.119cm)">
          <draw:image xlink:href="Pictures/1000000000000107000000DB994E7887.png" xlink:type="simple" xlink:show="embed" xlink:actuate="onLoad" draw:mime-type="image/png">
            <text:p/>
          </draw:image>
        </draw:frame>
        <draw:frame draw:style-name="gr1" draw:text-style-name="P1" draw:layer="layout" svg:width="5.355cm" svg:height="4.469cm" draw:transform="rotate (1.5707963267949) translate (7.879cm 20.784cm)">
          <draw:image xlink:href="Pictures/1000000000000107000000DBAED527CB.png" xlink:type="simple" xlink:show="embed" xlink:actuate="onLoad" draw:mime-type="image/png">
            <text:p/>
          </draw:image>
        </draw:frame>
        <draw:frame draw:style-name="gr1" draw:text-style-name="P1" draw:layer="layout" svg:width="10.69cm" svg:height="1.497cm" draw:transform="rotate (1.5707963267949) translate (12.336cm 26.119cm)">
          <draw:image xlink:href="Pictures/100000000000020D00000049CA72E90B.png" xlink:type="simple" xlink:show="embed" xlink:actuate="onLoad" draw:mime-type="image/png">
            <text:p/>
          </draw:image>
        </draw:frame>
        <draw:path draw:style-name="gr2" draw:text-style-name="P2" draw:layer="layout" svg:width="1.168cm" svg:height="12.676cm" svg:x="17.051cm" svg:y="14.224cm" svg:viewBox="0 0 1169 12677" svg:d="M0 12677v-2616l1169-448v2615zM0 8952v-1333l1169-449v1333zM0 6509v-1211l1169-448v1211zM0 4188v-4188h1169v3739z">
          <text:p/>
        </draw:path>
        <draw:path draw:style-name="gr2" draw:text-style-name="P2" draw:layer="layout" svg:width="1.168cm" svg:height="13.062cm" svg:x="17.051cm" svg:y="0.653cm" svg:viewBox="0 0 1169 13063" svg:d="M0 0v2616l1169 448v-2615zM0 3725v1333l1169 449v-1333zM0 6169v1211l1169 448v-1211zM0 8489v4574h1169v-4125z">
          <text:p/>
        </draw:path>
        <draw:frame draw:style-name="gr1" draw:text-style-name="P1" draw:layer="layout" svg:width="9.203cm" svg:height="8.721cm" draw:transform="rotate (1.5707963267949) translate (4.778cm 12.862cm)">
          <draw:image xlink:href="Pictures/1000000000000202000001E78B8E1C4B.png" xlink:type="simple" xlink:show="embed" xlink:actuate="onLoad" draw:mime-type="image/png">
            <text:p/>
          </draw:image>
        </draw:frame>
        <draw:frame draw:style-name="gr1" draw:text-style-name="P1" draw:layer="layout" svg:width="2.311cm" svg:height="8.721cm" draw:transform="rotate (1.5707963267949) translate (4.778cm 3.679cm)">
          <draw:image xlink:href="Pictures/1000000000000081000001E747B73222.png" xlink:type="simple" xlink:show="embed" xlink:actuate="onLoad" draw:mime-type="image/png">
            <text:p/>
          </draw:image>
        </draw:frame>
        <draw:frame draw:style-name="gr3" draw:text-style-name="P4" draw:layer="layout" svg:width="8.046cm" svg:height="1.703cm" draw:transform="rotate (1.5707963267949) translate (13.627cm 10.704cm)">
          <draw:text-box>
            <text:p text:style-name="P3"><text:span text:style-name="T1">RAI SE <text:s/>THE</text:span></text:p>
          </draw:text-box>
        </draw:frame>
        <draw:frame draw:style-name="gr3" draw:text-style-name="P4" draw:layer="layout" svg:width="10.192cm" svg:height="1.703cm" draw:transform="rotate (1.5707963267949) translate (14.597cm 11.516cm)">
          <draw:text-box>
            <text:p text:style-name="P3"><text:span text:style-name="T1"><text:s text:c="2"/>BLACK <text:s/>F </text:span><text:span text:style-name="T1">LAG</text:span></text:p>
          </draw:text-box>
        </draw:frame>
        <draw:frame draw:style-name="gr4" draw:text-style-name="P5" draw:layer="layout" svg:width="11.823cm" svg:height="0.729cm" draw:transform="rotate (1.5707963267949) translate (15.764cm 12.451cm)">
          <draw:text-box>
            <text:p text:style-name="P3"><text:span text:style-name="T2">A <text:s/>Sh ort <text:s/>I ntroduction <text:s/>to <text:s/>D </text:span><text:span text:style-name="T2">igital <text:s/>Piracy</text:span></text:p>
          </draw:text-box>
        </draw:frame>
      </draw:page>
      <draw:page draw:name="page2" draw:style-name="dp1" draw:master-page-name="master-page22"/>
      <draw:page draw:name="page3" draw:style-name="dp1" draw:master-page-name="master-page25">
        <draw:line draw:style-name="gr5" draw:text-style-name="P1" draw:layer="layout" svg:x1="18.455cm" svg:y1="15.091cm" svg:x2="18.455cm" svg:y2="26.565cm">
          <text:p/>
        </draw:line>
        <draw:frame draw:style-name="gr6" draw:text-style-name="P6" draw:layer="layout" svg:width="0.344cm" svg:height="0.382cm" draw:transform="rotate (1.5707963267949) translate (18.598cm 26.558cm)">
          <draw:text-box>
            <text:p text:style-name="P3"><text:span text:style-name="T3">9</text:span></text:p>
          </draw:text-box>
        </draw:frame>
        <draw:frame draw:style-name="gr6" draw:text-style-name="P6" draw:layer="layout" svg:width="8.601cm" svg:height="0.382cm" draw:transform="rotate (1.5707963267949) translate (2.977cm 26.558cm)">
          <draw:text-box>
            <text:p text:style-name="P3"><text:span text:style-name="T3">w</text:span><text:span text:style-name="T3">h</text:span><text:span text:style-name="T3">o </text:span><text:span text:style-name="T3">a</text:span><text:span text:style-name="T3">r</text:span><text:span text:style-name="T3">e </text:span><text:span text:style-name="T3">t</text:span><text:span text:style-name="T3">r</text:span><text:span text:style-name="T3">y</text:span><text:span text:style-name="T3">i</text:span><text:span text:style-name="T3">n</text:span><text:span text:style-name="T3">g </text:span><text:span text:style-name="T3">t</text:span><text:span text:style-name="T3">o </text:span><text:span text:style-name="T3">d</text:span><text:span text:style-name="T3">o</text:span><text:span text:style-name="T3">w</text:span><text:span text:style-name="T3">n</text:span><text:span text:style-name="T3">l</text:span><text:span text:style-name="T3">o</text:span><text:span text:style-name="T3">a</text:span><text:span text:style-name="T3">d </text:span><text:span text:style-name="T3"><text:s/></text:span><text:span text:style-name="T3">i</text:span><text:span text:style-name="T3">t</text:span><text:span text:style-name="T3">, </text:span><text:span text:style-name="T3">a</text:span><text:span text:style-name="T3">n</text:span><text:span text:style-name="T3">d </text:span><text:span text:style-name="T3">i</text:span><text:span text:style-name="T3">t</text:span><text:span text:style-name="T3">!</text:span><text:span text:style-name="T3">s </text:span><text:span text:style-name="T3">g</text:span><text:span text:style-name="T3">e</text:span><text:span text:style-name="T3">n</text:span><text:span text:style-name="T3">e</text:span><text:span text:style-name="T3">r</text:span><text:span text:style-name="T3">a</text:span><text:span text:style-name="T3">l</text:span><text:span text:style-name="T3">l</text:span><text:span text:style-name="T3">y </text:span><text:span text:style-name="T3">c</text:span><text:span text:style-name="T3">o</text:span><text:span text:style-name="T3">n</text:span><text:span text:style-name="T3">s</text:span><text:span text:style-name="T3">i</text:span><text:span text:style-name="T3">d</text:span><text:span text:style-name="T3">e</text:span><text:span text:style-name="T3">r</text:span><text:span text:style-name="T3">e</text:span><text:span text:style-name="T3">d </text:span><text:span text:style-name="T3">a </text:span></text:p>
          </draw:text-box>
        </draw:frame>
        <draw:frame draw:style-name="gr6" draw:text-style-name="P6" draw:layer="layout" svg:width="8.554cm" svg:height="0.382cm" draw:transform="rotate (1.5707963267949) translate (3.408cm 26.558cm)">
          <draw:text-box>
            <text:p text:style-name="P3"><text:span text:style-name="T3">dick <text:s/>move to not seed your torrents for at <text:s/>least <text:s/>12-24 hours. </text:span></text:p>
          </draw:text-box>
        </draw:frame>
        <draw:frame draw:style-name="gr6" draw:text-style-name="P6" draw:layer="layout" svg:width="4.611cm" svg:height="0.382cm" draw:transform="rotate (1.5707963267949) translate (3.839cm 26.558cm)">
          <draw:text-box>
            <text:p text:style-name="P3"><text:span text:style-name="T3">Remember, sharing is <text:s/>caring! <text:s text:c="2"/>:)</text:span></text:p>
          </draw:text-box>
        </draw:frame>
        <draw:polygon draw:style-name="gr7" draw:text-style-name="P2" draw:layer="layout" svg:width="0.406cm" svg:height="0.183cm" svg:x="5.196cm" svg:y="15.124cm" svg:viewBox="0 0 407 184" draw:points="0,0 407,0 407,184 0,184">
          <text:p/>
        </draw:polygon>
        <draw:polygon draw:style-name="gr7" draw:text-style-name="P2" draw:layer="layout" svg:width="0.406cm" svg:height="0.183cm" svg:x="5.196cm" svg:y="14.909cm" svg:viewBox="0 0 407 184" draw:points="0,0 407,0 407,184 0,184">
          <text:p/>
        </draw:polygon>
        <draw:polygon draw:style-name="gr7" draw:text-style-name="P2" draw:layer="layout" svg:width="0.406cm" svg:height="0.649cm" svg:x="5.196cm" svg:y="14.227cm" svg:viewBox="0 0 407 650" draw:points="0,0 407,0 407,650 0,650">
          <text:p/>
        </draw:polygon>
        <draw:frame draw:style-name="gr8" draw:text-style-name="P7" draw:layer="layout" svg:width="8.242cm" svg:height="0.848cm" draw:transform="rotate (1.5707963267949) translate (4.951cm 26.558cm)">
          <draw:text-box>
            <text:p text:style-name="P3"><text:span text:style-name="T4">&gt;&gt;PARTI NG <text:s/></text:span><text:span text:style-name="T4">THOUGHTS</text:span></text:p>
          </draw:text-box>
        </draw:frame>
        <draw:frame draw:style-name="gr6" draw:text-style-name="P6" draw:layer="layout" svg:width="8.315cm" svg:height="0.382cm" draw:transform="rotate (1.5707963267949) translate (6.406cm 25.748cm)">
          <draw:text-box>
            <text:p text:style-name="P3"><text:span text:style-name="T3">Why would anyone pirate </text:span><text:span text:style-name="T3">anyway? People have all <text:s/>sorts of </text:span></text:p>
          </draw:text-box>
        </draw:frame>
        <draw:frame draw:style-name="gr6" draw:text-style-name="P6" draw:layer="layout" svg:width="9.275cm" svg:height="0.382cm" draw:transform="rotate (1.5707963267949) translate (6.837cm 26.558cm)">
          <draw:text-box>
            <text:p text:style-name="P3"><text:span text:style-name="T3">reasons # because they!re broke <text:s/>as <text:s/>hell, because they </text:span><text:span text:style-name="T3">believe data </text:span></text:p>
          </draw:text-box>
        </draw:frame>
        <draw:frame draw:style-name="gr6" draw:text-style-name="P6" draw:layer="layout" svg:width="8.876cm" svg:height="0.382cm" draw:transform="rotate (1.5707963267949) translate (7.268cm 26.558cm)">
          <draw:text-box>
            <text:p text:style-name="P3"><text:span text:style-name="T3">should be free, because they can. I!m not here to moralize about </text:span></text:p>
          </draw:text-box>
        </draw:frame>
        <draw:frame draw:style-name="gr6" draw:text-style-name="P6" draw:layer="layout" svg:width="9.057cm" svg:height="0.382cm" draw:transform="rotate (1.5707963267949) translate (7.699cm 26.558cm)">
          <draw:text-box>
            <text:p text:style-name="P3"><text:span text:style-name="T3">or make excuses for <text:s/>piracy. What ever <text:s/>your reasoning is I!m for </text:span></text:p>
          </draw:text-box>
        </draw:frame>
        <draw:frame draw:style-name="gr6" draw:text-style-name="P6" draw:layer="layout" svg:width="9.096cm" svg:height="0.382cm" draw:transform="rotate (1.5707963267949) translate (8.13cm 26.558cm)">
          <draw:text-box>
            <text:p text:style-name="P3"><text:span text:style-name="T3">it, <text:s/>much like <text:s/>I!m for <text:s/>shoplifting </text:span><text:span text:style-name="T3">no matter what. <text:s/>Sure there <text:s/>are </text:span></text:p>
          </draw:text-box>
        </draw:frame>
        <draw:frame draw:style-name="gr6" draw:text-style-name="P6" draw:layer="layout" svg:width="8.887cm" svg:height="0.382cm" draw:transform="rotate (1.5707963267949) translate (8.56cm 26.558cm)">
          <draw:text-box>
            <text:p text:style-name="P3"><text:span text:style-name="T3">strong <text:s/>moral and political arguments for it but <text:s/>it!s mostly done </text:span></text:p>
          </draw:text-box>
        </draw:frame>
        <draw:frame draw:style-name="gr6" draw:text-style-name="P6" draw:layer="layout" svg:width="8.171cm" svg:height="0.382cm" draw:transform="rotate (1.5707963267949) translate (8.991cm 26.558cm)">
          <draw:text-box>
            <text:p text:style-name="P3"><text:span text:style-name="T3">for <text:s/>convenience <text:s/>and because <text:s/>people can, and <text:s/>I love <text:s/>that.</text:span></text:p>
          </draw:text-box>
        </draw:frame>
        <draw:frame draw:style-name="gr6" draw:text-style-name="P6" draw:layer="layout" svg:width="8.391cm" svg:height="0.382cm" draw:transform="rotate (1.5707963267949) translate (9.853cm 25.748cm)">
          <draw:text-box>
            <text:p text:style-name="P3"><text:span text:style-name="T3">But what I!ve taught <text:s/>you here is only one part of piracy, the </text:span></text:p>
          </draw:text-box>
        </draw:frame>
        <draw:frame draw:style-name="gr6" draw:text-style-name="P6" draw:layer="layout" svg:width="8.238cm" svg:height="0.382cm" draw:transform="rotate (1.5707963267949) translate (10.284cm 26.558cm)">
          <draw:text-box>
            <text:p text:style-name="P3"><text:span text:style-name="T3">other <text:s/>part <text:s/>is cracking and warez which <text:s/>is the actual act of </text:span></text:p>
          </draw:text-box>
        </draw:frame>
        <draw:frame draw:style-name="gr6" draw:text-style-name="P6" draw:layer="layout" svg:width="8.544cm" svg:height="0.382cm" draw:transform="rotate (1.5707963267949) translate (10.715cm 26.558cm)">
          <draw:text-box>
            <text:p text:style-name="P3"><text:span text:style-name="T3">cracking, ripping, and <text:s/>bypassing security features <text:s/>on <text:s/>digital </text:span></text:p>
          </draw:text-box>
        </draw:frame>
        <draw:frame draw:style-name="gr6" draw:text-style-name="P6" draw:layer="layout" svg:width="8.733cm" svg:height="0.382cm" draw:transform="rotate (1.5707963267949) translate (11.145cm 26.558cm)">
          <draw:text-box>
            <text:p text:style-name="P3"><text:span text:style-name="T3">m</text:span><text:span text:style-name="T3">ed</text:span><text:span text:style-name="T3">ia <text:s/></text:span><text:span text:style-name="T3">to </text:span><text:span text:style-name="T3">be </text:span><text:span text:style-name="T3">ab</text:span><text:span text:style-name="T3">le </text:span><text:span text:style-name="T3">to <text:s/></text:span><text:span text:style-name="T3">sh</text:span><text:span text:style-name="T3">ar</text:span><text:span text:style-name="T3">e </text:span><text:span text:style-name="T3">th</text:span><text:span text:style-name="T3">e</text:span><text:span text:style-name="T3">m. </text:span><text:span text:style-name="T3">Th</text:span><text:span text:style-name="T3">is </text:span><text:span text:style-name="T3">re</text:span><text:span text:style-name="T3">qu</text:span><text:span text:style-name="T3">ire</text:span><text:span text:style-name="T3">s <text:s/></text:span><text:span text:style-name="T3">act</text:span><text:span text:style-name="T3">ua</text:span><text:span text:style-name="T3">l </text:span><text:span text:style-name="T3">tec</text:span><text:span text:style-name="T3">hn</text:span><text:span text:style-name="T3">ica</text:span><text:span text:style-name="T3">l </text:span></text:p>
          </draw:text-box>
        </draw:frame>
        <draw:frame draw:style-name="gr6" draw:text-style-name="P6" draw:layer="layout" svg:width="9.04cm" svg:height="0.382cm" draw:transform="rotate (1.5707963267949) translate (11.576cm 26.558cm)">
          <draw:text-box>
            <text:p text:style-name="P3"><text:span text:style-name="T3">kn</text:span><text:span text:style-name="T3">o</text:span><text:span text:style-name="T3">wl</text:span><text:span text:style-name="T3">ed</text:span><text:span text:style-name="T3">ge </text:span><text:span text:style-name="T3">an</text:span><text:span text:style-name="T3">d </text:span><text:span text:style-name="T3">un</text:span><text:span text:style-name="T3">de</text:span><text:span text:style-name="T3">rst</text:span><text:span text:style-name="T3">an</text:span><text:span text:style-name="T3">di</text:span><text:span text:style-name="T3">ng </text:span><text:span text:style-name="T3"><text:s/></text:span><text:span text:style-name="T3">co</text:span><text:span text:style-name="T3">di</text:span><text:span text:style-name="T3">ng</text:span><text:span text:style-name="T3">, </text:span><text:span text:style-name="T3">ho</text:span><text:span text:style-name="T3">w </text:span><text:span text:style-name="T3">to </text:span><text:span text:style-name="T3">br</text:span><text:span text:style-name="T3">ea</text:span><text:span text:style-name="T3">k </text:span><text:span text:style-name="T3">thi</text:span><text:span text:style-name="T3">ng</text:span><text:span text:style-name="T3">s </text:span><text:span text:style-name="T3">do</text:span><text:span text:style-name="T3">w</text:span><text:span text:style-name="T3">n </text:span></text:p>
          </draw:text-box>
        </draw:frame>
        <draw:frame draw:style-name="gr6" draw:text-style-name="P6" draw:layer="layout" svg:width="8.305cm" svg:height="0.382cm" draw:transform="rotate (1.5707963267949) translate (12.007cm 26.558cm)">
          <draw:text-box>
            <text:p text:style-name="P3"><text:span text:style-name="T3">into machine code like <text:s/>hexcode be <text:s/>able <text:s/>to <text:s/>read <text:s/>that, <text:s/>and </text:span></text:p>
          </draw:text-box>
        </draw:frame>
        <draw:frame draw:style-name="gr6" draw:text-style-name="P6" draw:layer="layout" svg:width="9.248cm" svg:height="0.382cm" draw:transform="rotate (1.5707963267949) translate (12.438cm 26.558cm)">
          <draw:text-box>
            <text:p text:style-name="P3"><text:span text:style-name="T3">understanding <text:s/>of <text:s/>cryptography. I!m not quite at that <text:s/>level yet but </text:span></text:p>
          </draw:text-box>
        </draw:frame>
        <draw:frame draw:style-name="gr6" draw:text-style-name="P6" draw:layer="layout" svg:width="9.334cm" svg:height="0.382cm" draw:transform="rotate (1.5707963267949) translate (12.869cm 26.558cm)">
          <draw:text-box>
            <text:p text:style-name="P3"><text:span text:style-name="T3">I!m learning and when I!m able <text:s/>to do it <text:s/>know I!ll be <text:s/>putting out a </text:span></text:p>
          </draw:text-box>
        </draw:frame>
        <draw:frame draw:style-name="gr6" draw:text-style-name="P6" draw:layer="layout" svg:width="1.878cm" svg:height="0.382cm" draw:transform="rotate (1.5707963267949) translate (13.3cm 26.558cm)">
          <draw:text-box>
            <text:p text:style-name="P3"><text:span text:style-name="T3">guide on that.</text:span></text:p>
          </draw:text-box>
        </draw:frame>
        <draw:frame draw:style-name="gr6" draw:text-style-name="P6" draw:layer="layout" svg:width="7.963cm" svg:height="0.382cm" draw:transform="rotate (1.5707963267949) translate (14.161cm 25.748cm)">
          <draw:text-box>
            <text:p text:style-name="P3"><text:span text:style-name="T3">So stay tuned for my Piracy Guide Pt 2 where I introduce </text:span></text:p>
          </draw:text-box>
        </draw:frame>
        <draw:frame draw:style-name="gr6" draw:text-style-name="P6" draw:layer="layout" svg:width="8.421cm" svg:height="0.382cm" draw:transform="rotate (1.5707963267949) translate (14.592cm 26.558cm)">
          <draw:text-box>
            <text:p text:style-name="P3"><text:span text:style-name="T3">you to highway piracy by <text:s/>showing you how to do <text:s/>an armed </text:span></text:p>
          </draw:text-box>
        </draw:frame>
        <draw:frame draw:style-name="gr6" draw:text-style-name="P6" draw:layer="layout" svg:width="4.896cm" svg:height="0.382cm" draw:transform="rotate (1.5707963267949) translate (15.023cm 26.558cm)">
          <draw:text-box>
            <text:p text:style-name="P3"><text:span text:style-name="T3">robbery <text:s/>of Amazon freight <text:s/>trucks!</text:span></text:p>
          </draw:text-box>
        </draw:frame>
        <draw:line draw:style-name="gr5" draw:text-style-name="P1" draw:layer="layout" svg:x1="18.455cm" svg:y1="1.375cm" svg:x2="18.455cm" svg:y2="12.849cm">
          <text:p/>
        </draw:line>
        <draw:frame draw:style-name="gr6" draw:text-style-name="P6" draw:layer="layout" svg:width="1.659cm" svg:height="0.382cm" draw:transform="rotate (1.5707963267949) translate (15.885cm 25.748cm)">
          <draw:text-box>
            <text:p text:style-name="P3"><text:span text:style-name="T3">-(A) <text:s/>Friend</text:span></text:p>
          </draw:text-box>
        </draw:frame>
        <draw:frame draw:style-name="gr6" draw:text-style-name="P6" draw:layer="layout" svg:width="0.344cm" svg:height="0.382cm" draw:transform="rotate (1.5707963267949) translate (18.598cm 1.539cm)">
          <draw:text-box>
            <text:p text:style-name="P3"><text:span text:style-name="T3">2</text:span></text:p>
          </draw:text-box>
        </draw:frame>
        <draw:polygon draw:style-name="gr7" draw:text-style-name="P2" draw:layer="layout" svg:width="0.406cm" svg:height="0.183cm" svg:x="3.05cm" svg:y="1.408cm" svg:viewBox="0 0 407 184" draw:points="0,0 407,0 407,184 0,184">
          <text:p/>
        </draw:polygon>
        <draw:polygon draw:style-name="gr7" draw:text-style-name="P2" draw:layer="layout" svg:width="0.406cm" svg:height="0.183cm" svg:x="3.05cm" svg:y="1.193cm" svg:viewBox="0 0 407 184" draw:points="0,0 407,0 407,184 0,184">
          <text:p/>
        </draw:polygon>
        <draw:polygon draw:style-name="gr7" draw:text-style-name="P2" draw:layer="layout" svg:width="0.406cm" svg:height="0.634cm" svg:x="3.05cm" svg:y="0.526cm" svg:viewBox="0 0 407 635" draw:points="0,0 407,0 407,635 0,635">
          <text:p/>
        </draw:polygon>
        <draw:frame draw:style-name="gr8" draw:text-style-name="P7" draw:layer="layout" svg:width="6.038cm" svg:height="0.848cm" draw:transform="rotate (1.5707963267949) translate (2.805cm 12.842cm)">
          <draw:text-box>
            <text:p text:style-name="P3"><text:span text:style-name="T4">&gt;&gt;INTRODUCTION</text:span></text:p>
          </draw:text-box>
        </draw:frame>
        <draw:frame draw:style-name="gr6" draw:text-style-name="P6" draw:layer="layout" svg:width="9.791cm" svg:height="0.382cm" draw:transform="rotate (1.5707963267949) translate (5.055cm 12.086cm)">
          <draw:text-box>
            <text:p text:style-name="P3"><text:span text:style-name="T3">After the strengthening of anti-piracy laws in Japan that took down the </text:span></text:p>
          </draw:text-box>
        </draw:frame>
        <draw:frame draw:style-name="gr6" draw:text-style-name="P6" draw:layer="layout" svg:width="10.505cm" svg:height="0.382cm" draw:transform="rotate (1.5707963267949) translate (5.486cm 12.862cm)">
          <draw:text-box>
            <text:p text:style-name="P3"><text:span text:style-name="T3">anime streaming site Kissanime (r.i.p) and reading up on all the outrage and </text:span></text:p>
          </draw:text-box>
        </draw:frame>
        <draw:frame draw:style-name="gr6" draw:text-style-name="P6" draw:layer="layout" svg:width="11.199cm" svg:height="0.382cm" draw:transform="rotate (1.5707963267949) translate (5.917cm 12.862cm)">
          <draw:text-box>
            <text:p text:style-name="P3"><text:span text:style-name="T3">drama surrounding that, I realized theres a whole generation of people who don!t </text:span></text:p>
          </draw:text-box>
        </draw:frame>
        <draw:frame draw:style-name="gr6" draw:text-style-name="P6" draw:layer="layout" svg:width="10.821cm" svg:height="0.382cm" draw:transform="rotate (1.5707963267949) translate (6.348cm 12.862cm)">
          <draw:text-box>
            <text:p text:style-name="P3"><text:span text:style-name="T3">know how to pirate shit. I was actually shocked at this, I just sort of took it for </text:span></text:p>
          </draw:text-box>
        </draw:frame>
        <draw:frame draw:style-name="gr6" draw:text-style-name="P6" draw:layer="layout" svg:width="11.181cm" svg:height="0.382cm" draw:transform="rotate (1.5707963267949) translate (6.779cm 12.862cm)">
          <draw:text-box>
            <text:p text:style-name="P3"><text:span text:style-name="T3">granted that it was common knowledge and every kid and their parent knew how </text:span></text:p>
          </draw:text-box>
        </draw:frame>
        <draw:frame draw:style-name="gr6" draw:text-style-name="P6" draw:layer="layout" svg:width="10.743cm" svg:height="0.382cm" draw:transform="rotate (1.5707963267949) translate (7.209cm 12.862cm)">
          <draw:text-box>
            <text:p text:style-name="P3"><text:span text:style-name="T3">to pirate shit. I mean back when I was in middle school pretty much everyone </text:span></text:p>
          </draw:text-box>
        </draw:frame>
        <draw:frame draw:style-name="gr6" draw:text-style-name="P6" draw:layer="layout" svg:width="11.066cm" svg:height="0.382cm" draw:transform="rotate (1.5707963267949) translate (7.64cm 12.862cm)">
          <draw:text-box>
            <text:p text:style-name="P3"><text:span text:style-name="T3">knew and there were so many people, irl and almost everywhere on the internet, </text:span></text:p>
          </draw:text-box>
        </draw:frame>
        <draw:frame draw:style-name="gr6" draw:text-style-name="P6" draw:layer="layout" svg:width="8.925cm" svg:height="0.382cm" draw:transform="rotate (1.5707963267949) translate (8.071cm 12.862cm)">
          <draw:text-box>
            <text:p text:style-name="P3"><text:span text:style-name="T3">who were enthusiastic about teaching new people how to do this.</text:span></text:p>
          </draw:text-box>
        </draw:frame>
        <draw:frame draw:style-name="gr6" draw:text-style-name="P6" draw:layer="layout" svg:width="9.858cm" svg:height="0.382cm" draw:transform="rotate (1.5707963267949) translate (8.933cm 12.086cm)">
          <draw:text-box>
            <text:p text:style-name="P3"><text:span text:style-name="T3">I shudder to think about this new generation of broke and/or bored kids </text:span></text:p>
          </draw:text-box>
        </draw:frame>
        <draw:frame draw:style-name="gr6" draw:text-style-name="P6" draw:layer="layout" svg:width="11.106cm" svg:height="0.382cm" draw:transform="rotate (1.5707963267949) translate (9.364cm 12.862cm)">
          <draw:text-box>
            <text:p text:style-name="P3"><text:span text:style-name="T3">missing out on casually committing 30 felonies a day and just getting away with </text:span></text:p>
          </draw:text-box>
        </draw:frame>
        <draw:frame draw:style-name="gr6" draw:text-style-name="P6" draw:layer="layout" svg:width="10.277cm" svg:height="0.382cm" draw:transform="rotate (1.5707963267949) translate (9.795cm 12.862cm)">
          <draw:text-box>
            <text:p text:style-name="P3"><text:span text:style-name="T3">it. What kind of person would I be if at 12 years old I wasn!t up at 3 in the </text:span></text:p>
          </draw:text-box>
        </draw:frame>
        <draw:frame draw:style-name="gr6" draw:text-style-name="P6" draw:layer="layout" svg:width="11.049cm" svg:height="0.382cm" draw:transform="rotate (1.5707963267949) translate (10.225cm 12.862cm)">
          <draw:text-box>
            <text:p text:style-name="P3"><text:span text:style-name="T3">morning pirating episodes of Inuyasha and Linkin Park albums? (dont judge me </text:span></text:p>
          </draw:text-box>
        </draw:frame>
        <draw:frame draw:style-name="gr6" draw:text-style-name="P6" draw:layer="layout" svg:width="3.868cm" svg:height="0.382cm" draw:transform="rotate (1.5707963267949) translate (10.656cm 12.862cm)">
          <draw:text-box>
            <text:p text:style-name="P3"><text:span text:style-name="T3">both of those are still great.)</text:span></text:p>
          </draw:text-box>
        </draw:frame>
        <draw:frame draw:style-name="gr6" draw:text-style-name="P6" draw:layer="layout" svg:width="10.486cm" svg:height="0.382cm" draw:transform="rotate (1.5707963267949) translate (11.518cm 12.086cm)">
          <draw:text-box>
            <text:p text:style-name="P3"><text:span text:style-name="T3">But I should probably have expected this to a degree, the internet that exists </text:span></text:p>
          </draw:text-box>
        </draw:frame>
        <draw:frame draw:style-name="gr6" draw:text-style-name="P6" draw:layer="layout" svg:width="11.315cm" svg:height="0.382cm" draw:transform="rotate (1.5707963267949) translate (11.949cm 12.862cm)">
          <draw:text-box>
            <text:p text:style-name="P3"><text:span text:style-name="T3">now is not the same internet I grew up with. When I was younger the internet was </text:span></text:p>
          </draw:text-box>
        </draw:frame>
        <draw:frame draw:style-name="gr6" draw:text-style-name="P6" draw:layer="layout" svg:width="10.543cm" svg:height="0.382cm" draw:transform="rotate (1.5707963267949) translate (12.38cm 12.862cm)">
          <draw:text-box>
            <text:p text:style-name="P3"><text:span text:style-name="T3">still kind of decentralized, but it was in the process of becoming centralized. </text:span></text:p>
          </draw:text-box>
        </draw:frame>
        <draw:frame draw:style-name="gr6" draw:text-style-name="P6" draw:layer="layout" svg:width="9.791cm" svg:height="0.382cm" draw:transform="rotate (1.5707963267949) translate (12.81cm 12.862cm)">
          <draw:text-box>
            <text:p text:style-name="P3"><text:span text:style-name="T3">Facebook, twitter, youtube, reddit, etc. were all still getting started and </text:span></text:p>
          </draw:text-box>
        </draw:frame>
        <draw:frame draw:style-name="gr6" draw:text-style-name="P6" draw:layer="layout" svg:width="10.677cm" svg:height="0.382cm" draw:transform="rotate (1.5707963267949) translate (13.241cm 12.862cm)">
          <draw:text-box>
            <text:p text:style-name="P3"><text:span text:style-name="T3">communities still coalesced around a thousand different forums. Things were </text:span></text:p>
          </draw:text-box>
        </draw:frame>
        <draw:frame draw:style-name="gr6" draw:text-style-name="P6" draw:layer="layout" svg:width="10.992cm" svg:height="0.382cm" draw:transform="rotate (1.5707963267949) translate (13.672cm 12.862cm)">
          <draw:text-box>
            <text:p text:style-name="P3"><text:span text:style-name="T3">more difficult to find, internet forensics and govt. tracking was still young, kids </text:span></text:p>
          </draw:text-box>
        </draw:frame>
        <draw:frame draw:style-name="gr6" draw:text-style-name="P6" draw:layer="layout" svg:width="11.286cm" svg:height="0.382cm" draw:transform="rotate (1.5707963267949) translate (14.103cm 12.862cm)">
          <draw:text-box>
            <text:p text:style-name="P3"><text:span text:style-name="T3">were still on the open internet teaching eachother how to hack. It was good times, </text:span></text:p>
          </draw:text-box>
        </draw:frame>
        <draw:frame draw:style-name="gr6" draw:text-style-name="P6" draw:layer="layout" svg:width="11.382cm" svg:height="0.382cm" draw:transform="rotate (1.5707963267949) translate (14.534cm 12.862cm)">
          <draw:text-box>
            <text:p text:style-name="P3"><text:span text:style-name="T3">this was between 2006-2010. Things are much different now though. You can still </text:span></text:p>
          </draw:text-box>
        </draw:frame>
        <draw:frame draw:style-name="gr6" draw:text-style-name="P6" draw:layer="layout" svg:width="10.849cm" svg:height="0.382cm" draw:transform="rotate (1.5707963267949) translate (14.965cm 12.862cm)">
          <draw:text-box>
            <text:p text:style-name="P3"><text:span text:style-name="T3">find some smaller forums if you look, but most of all internet communities are </text:span></text:p>
          </draw:text-box>
        </draw:frame>
        <draw:frame draw:style-name="gr6" draw:text-style-name="P6" draw:layer="layout" svg:width="11.4cm" svg:height="0.382cm" draw:transform="rotate (1.5707963267949) translate (15.396cm 12.862cm)">
          <draw:text-box>
            <text:p text:style-name="P3"><text:span text:style-name="T3">centralized on Facebook, Twitter, Reddit, Discord, platforms which are all heavily </text:span></text:p>
          </draw:text-box>
        </draw:frame>
        <draw:frame draw:style-name="gr6" draw:text-style-name="P6" draw:layer="layout" svg:width="10.81cm" svg:height="0.382cm" draw:transform="rotate (1.5707963267949) translate (15.826cm 12.862cm)">
          <draw:text-box>
            <text:p text:style-name="P3"><text:span text:style-name="T3">moderated, profitable by selling user data to governments and advertisers, and </text:span></text:p>
          </draw:text-box>
        </draw:frame>
        <draw:frame draw:style-name="gr6" draw:text-style-name="P6" draw:layer="layout" svg:width="10.933cm" svg:height="0.382cm" draw:transform="rotate (1.5707963267949) translate (16.257cm 12.862cm)">
          <draw:text-box>
            <text:p text:style-name="P3"><text:span text:style-name="T3">especailly for big social media platforms like Facebook, are essentailly another </text:span></text:p>
          </draw:text-box>
        </draw:frame>
        <draw:frame draw:style-name="gr6" draw:text-style-name="P6" draw:layer="layout" svg:width="11.171cm" svg:height="0.382cm" draw:transform="rotate (1.5707963267949) translate (16.688cm 12.862cm)">
          <draw:text-box>
            <text:p text:style-name="P3"><text:span text:style-name="T3">arm of policing. Communities are centralized and you are constantly tracked and </text:span></text:p>
          </draw:text-box>
        </draw:frame>
        <draw:frame draw:style-name="gr6" draw:text-style-name="P6" draw:layer="layout" svg:width="2.669cm" svg:height="0.382cm" draw:transform="rotate (1.5707963267949) translate (17.119cm 12.862cm)">
          <draw:text-box>
            <text:p text:style-name="P3"><text:span text:style-name="T3">survielled. It sucks.</text:span></text:p>
          </draw:text-box>
        </draw:frame>
        <draw:frame draw:style-name="gr9" draw:text-style-name="P9" draw:layer="layout" svg:width="13.97cm" svg:height="1.801cm" svg:x="4.625cm" svg:y="15.523cm">
          <draw:text-box>
            <text:p text:style-name="P8"><text:span text:style-name="T5">Printer’s Note: Pirates are the archivists of culture. We would not have </text:span></text:p>
            <text:p text:style-name="P8"><text:span text:style-name="T5">Shakespeare without pirates in the audience writing down the lines and stage direction. Companies cannot be trusted to preserve copies of their</text:span></text:p>
            <text:p text:style-name="P8"><text:span text:style-name="T5">Old movies without re-cutting, nor publishers to continue distributing games. Without pirates, many old games wouldn’t even work on modern computers.</text:span></text:p>
          </draw:text-box>
        </draw:frame>
      </draw:page>
      <draw:page draw:name="page4" draw:style-name="dp1" draw:master-page-name="master-page40">
        <draw:line draw:style-name="gr5" draw:text-style-name="P1" draw:layer="layout" svg:x1="18.455cm" svg:y1="1.375cm" svg:x2="18.455cm" svg:y2="12.849cm">
          <text:p/>
        </draw:line>
        <draw:frame draw:style-name="gr6" draw:text-style-name="P6" draw:layer="layout" svg:width="0.344cm" svg:height="0.382cm" draw:transform="rotate (1.5707963267949) translate (18.599cm 1.539cm)">
          <draw:text-box>
            <text:p text:style-name="P3"><text:span text:style-name="T3">8</text:span></text:p>
          </draw:text-box>
        </draw:frame>
        <draw:frame draw:style-name="gr6" draw:text-style-name="P6" draw:layer="layout" svg:width="8.295cm" svg:height="0.382cm" draw:transform="rotate (1.5707963267949) translate (2.981cm 12.032cm)">
          <draw:text-box>
            <text:p text:style-name="P3"><text:span text:style-name="T3">But for the sake of ease here are some torrenting <text:s/>websites I </text:span></text:p>
          </draw:text-box>
        </draw:frame>
        <draw:frame draw:style-name="gr6" draw:text-style-name="P6" draw:layer="layout" svg:width="1.754cm" svg:height="0.382cm" draw:transform="rotate (1.5707963267949) translate (3.412cm 12.842cm)">
          <draw:text-box>
            <text:p text:style-name="P3"><text:span text:style-name="T3">tend <text:s/>to <text:s/>use;</text:span></text:p>
          </draw:text-box>
        </draw:frame>
        <draw:frame draw:style-name="gr6" draw:text-style-name="P6" draw:layer="layout" svg:width="8.677cm" svg:height="0.382cm" draw:transform="rotate (1.5707963267949) translate (4.273cm 12.032cm)">
          <draw:text-box>
            <text:p text:style-name="P3"><text:span text:style-name="T3">* </text:span><text:span text:style-name="T6">thepiratebay.org</text:span><text:span text:style-name="T3">, <text:s/>the <text:s/>OG. It!s not as updated <text:s/>as <text:s/>often as it </text:span></text:p>
          </draw:text-box>
        </draw:frame>
        <draw:frame draw:style-name="gr6" draw:text-style-name="P6" draw:layer="layout" svg:width="9.44cm" svg:height="0.382cm" draw:transform="rotate (1.5707963267949) translate (4.704cm 12.842cm)">
          <draw:text-box>
            <text:p text:style-name="P3"><text:span text:style-name="T3">used <text:s/>to be but <text:s/>it <text:s/>still works fine. <text:s/>Movies, games, music, software, </text:span></text:p>
          </draw:text-box>
        </draw:frame>
        <draw:frame draw:style-name="gr6" draw:text-style-name="P6" draw:layer="layout" svg:width="9.192cm" svg:height="0.382cm" draw:transform="rotate (1.5707963267949) translate (5.135cm 12.842cm)">
          <draw:text-box>
            <text:p text:style-name="P3"><text:span text:style-name="T3">ebooks, if it!s digital you <text:s/>can probably <text:s/>find it there. It goes down </text:span></text:p>
          </draw:text-box>
        </draw:frame>
        <draw:frame draw:style-name="gr6" draw:text-style-name="P6" draw:layer="layout" svg:width="5.773cm" svg:height="0.382cm" draw:transform="rotate (1.5707963267949) translate (5.566cm 12.842cm)">
          <draw:text-box>
            <text:p text:style-name="P3"><text:span text:style-name="T3">sometimes but <text:s/>it always <text:s/>comes back <text:s/>up.</text:span></text:p>
          </draw:text-box>
        </draw:frame>
        <draw:frame draw:style-name="gr6" draw:text-style-name="P6" draw:layer="layout" svg:width="7.706cm" svg:height="0.382cm" draw:transform="rotate (1.5707963267949) translate (6.428cm 12.032cm)">
          <draw:text-box>
            <text:p text:style-name="P3"><text:span text:style-name="T3">* </text:span><text:span text:style-name="T6">1337x.to</text:span><text:span text:style-name="T3">, <text:s/>another very <text:s/>solid all purpose <text:s/>torrent <text:s/>site.</text:span></text:p>
          </draw:text-box>
        </draw:frame>
        <draw:frame draw:style-name="gr6" draw:text-style-name="P6" draw:layer="layout" svg:width="5.315cm" svg:height="0.382cm" draw:transform="rotate (1.5707963267949) translate (7.289cm 12.032cm)">
          <draw:text-box>
            <text:p text:style-name="P3"><text:span text:style-name="T3">* </text:span><text:span text:style-name="T6">yts.mx</text:span><text:span text:style-name="T3">, a movie specific <text:s/>torrent site.</text:span></text:p>
          </draw:text-box>
        </draw:frame>
        <draw:frame draw:style-name="gr6" draw:text-style-name="P6" draw:layer="layout" svg:width="8.571cm" svg:height="0.382cm" draw:transform="rotate (1.5707963267949) translate (8.151cm 12.032cm)">
          <draw:text-box>
            <text:p text:style-name="P3"><text:span text:style-name="T3">* </text:span><text:span text:style-name="T6">nyaa.si</text:span><text:span text:style-name="T3">, an anime <text:s/>specific torrent site <text:s/>if you!re weeb <text:s/>trash </text:span></text:p>
          </draw:text-box>
        </draw:frame>
        <draw:frame draw:style-name="gr6" draw:text-style-name="P6" draw:layer="layout" svg:width="1.107cm" svg:height="0.382cm" draw:transform="rotate (1.5707963267949) translate (8.582cm 12.842cm)">
          <draw:text-box>
            <text:p text:style-name="P3"><text:span text:style-name="T3">like me.</text:span></text:p>
          </draw:text-box>
        </draw:frame>
        <draw:frame draw:style-name="gr6" draw:text-style-name="P6" draw:layer="layout" svg:width="8.03cm" svg:height="0.382cm" draw:transform="rotate (1.5707963267949) translate (9.444cm 12.032cm)">
          <draw:text-box>
            <text:p text:style-name="P3"><text:span text:style-name="T3">You need to be a little <text:s/>discerning on torrent downloading </text:span></text:p>
          </draw:text-box>
        </draw:frame>
        <draw:frame draw:style-name="gr6" draw:text-style-name="P6" draw:layer="layout" svg:width="8.801cm" svg:height="0.382cm" draw:transform="rotate (1.5707963267949) translate (9.874cm 12.842cm)">
          <draw:text-box>
            <text:p text:style-name="P3"><text:span text:style-name="T3">because sometimes assholes put viruses <text:s/>in them. ThePirateBay </text:span></text:p>
          </draw:text-box>
        </draw:frame>
        <draw:frame draw:style-name="gr6" draw:text-style-name="P6" draw:layer="layout" svg:width="8.325cm" svg:height="0.382cm" draw:transform="rotate (1.5707963267949) translate (10.305cm 12.842cm)">
          <draw:text-box>
            <text:p text:style-name="P3"><text:span text:style-name="T3">tends to be where this happens the most. Generally the most </text:span></text:p>
          </draw:text-box>
        </draw:frame>
        <draw:frame draw:style-name="gr6" draw:text-style-name="P6" draw:layer="layout" svg:width="9.105cm" svg:height="0.382cm" draw:transform="rotate (1.5707963267949) translate (10.736cm 12.842cm)">
          <draw:text-box>
            <text:p text:style-name="P3"><text:span text:style-name="T3">popular torrents tends to <text:s/>be virus free, as you <text:s/>pirate <text:s/>more you!ll </text:span></text:p>
          </draw:text-box>
        </draw:frame>
        <draw:frame draw:style-name="gr6" draw:text-style-name="P6" draw:layer="layout" svg:width="9.106cm" svg:height="0.382cm" draw:transform="rotate (1.5707963267949) translate (11.167cm 12.842cm)">
          <draw:text-box>
            <text:p text:style-name="P3"><text:span text:style-name="T3">start to <text:s/>figure out <text:s/>which crews consistently put out <text:s/>quality virus </text:span></text:p>
          </draw:text-box>
        </draw:frame>
        <draw:frame draw:style-name="gr6" draw:text-style-name="P6" draw:layer="layout" svg:width="9.258cm" svg:height="0.382cm" draw:transform="rotate (1.5707963267949) translate (11.598cm 12.842cm)">
          <draw:text-box>
            <text:p text:style-name="P3"><text:span text:style-name="T3">free shit, and <text:s/>on websites with <text:s/>comments <text:s/>be sure to read through </text:span></text:p>
          </draw:text-box>
        </draw:frame>
        <draw:frame draw:style-name="gr6" draw:text-style-name="P6" draw:layer="layout" svg:width="9.43cm" svg:height="0.382cm" draw:transform="rotate (1.5707963267949) translate (12.029cm 12.842cm)">
          <draw:text-box>
            <text:p text:style-name="P3"><text:span text:style-name="T3">the comments <text:s/>to <text:s/>get a <text:s/>sense of <text:s/>if it!s legit. <text:s/>It!s <text:s/>hard to give solid </text:span></text:p>
          </draw:text-box>
        </draw:frame>
        <draw:frame draw:style-name="gr6" draw:text-style-name="P6" draw:layer="layout" svg:width="8.114cm" svg:height="0.382cm" draw:transform="rotate (1.5707963267949) translate (12.459cm 12.842cm)">
          <draw:text-box>
            <text:p text:style-name="P3"><text:span text:style-name="T3">advice because <text:s/>it!s really about internet <text:s/>literacy # if on <text:s/>a </text:span></text:p>
          </draw:text-box>
        </draw:frame>
        <draw:frame draw:style-name="gr6" draw:text-style-name="P6" draw:layer="layout" svg:width="9.01cm" svg:height="0.382cm" draw:transform="rotate (1.5707963267949) translate (12.89cm 12.842cm)">
          <draw:text-box>
            <text:p text:style-name="P3"><text:span text:style-name="T3">webpage you <text:s/>have <text:s/>trouble discerning real <text:s/>download links from </text:span></text:p>
          </draw:text-box>
        </draw:frame>
        <draw:frame draw:style-name="gr6" draw:text-style-name="P6" draw:layer="layout" svg:width="9.144cm" svg:height="0.382cm" draw:transform="rotate (1.5707963267949) translate (13.321cm 12.842cm)">
          <draw:text-box>
            <text:p text:style-name="P3"><text:span text:style-name="T3">sketchy fake <text:s/>ones <text:s/>you!ll probably have some problems (and also </text:span></text:p>
          </draw:text-box>
        </draw:frame>
        <draw:frame draw:style-name="gr6" draw:text-style-name="P6" draw:layer="layout" svg:width="9.449cm" svg:height="0.382cm" draw:transform="rotate (1.5707963267949) translate (13.752cm 12.842cm)">
          <draw:text-box>
            <text:p text:style-name="P3"><text:span text:style-name="T3">its 2020 why aren!t you using an <text:s/>adblocker?), <text:s/>but the <text:s/>only <text:s/>way to </text:span></text:p>
          </draw:text-box>
        </draw:frame>
        <draw:frame draw:style-name="gr6" draw:text-style-name="P6" draw:layer="layout" svg:width="3.601cm" svg:height="0.382cm" draw:transform="rotate (1.5707963267949) translate (14.183cm 12.842cm)">
          <draw:text-box>
            <text:p text:style-name="P3"><text:span text:style-name="T3">learn is by <text:s/>trial and error!</text:span></text:p>
          </draw:text-box>
        </draw:frame>
        <draw:frame draw:style-name="gr6" draw:text-style-name="P6" draw:layer="layout" svg:width="8.173cm" svg:height="0.382cm" draw:transform="rotate (1.5707963267949) translate (15.045cm 12.032cm)">
          <draw:text-box>
            <text:p text:style-name="P3"><text:span text:style-name="T3">So now you!ve found <text:s/>what you <text:s/>want and <text:s/>you!re ready to </text:span></text:p>
          </draw:text-box>
        </draw:frame>
        <draw:frame draw:style-name="gr6" draw:text-style-name="P6" draw:layer="layout" svg:width="9.221cm" svg:height="0.382cm" draw:transform="rotate (1.5707963267949) translate (15.475cm 12.842cm)">
          <draw:text-box>
            <text:p text:style-name="P3"><text:span text:style-name="T3">download! All <text:s/>you do now is <text:s/>click <text:s/>the <text:s/>download link or magnet </text:span></text:p>
          </draw:text-box>
        </draw:frame>
        <draw:frame draw:style-name="gr6" draw:text-style-name="P6" draw:layer="layout" svg:width="9.382cm" svg:height="0.382cm" draw:transform="rotate (1.5707963267949) translate (15.906cm 12.842cm)">
          <draw:text-box>
            <text:p text:style-name="P3"><text:span text:style-name="T3">link (which is just another from of download <text:s/>link <text:s/>but <text:s/>not attached </text:span></text:p>
          </draw:text-box>
        </draw:frame>
        <draw:frame draw:style-name="gr6" draw:text-style-name="P6" draw:layer="layout" svg:width="9.058cm" svg:height="0.382cm" draw:transform="rotate (1.5707963267949) translate (16.337cm 12.842cm)">
          <draw:text-box>
            <text:p text:style-name="P3"><text:span text:style-name="T3">to the <text:s/>website to get around anti-piracy shit) <text:s/>and your download </text:span></text:p>
          </draw:text-box>
        </draw:frame>
        <draw:frame draw:style-name="gr6" draw:text-style-name="P6" draw:layer="layout" svg:width="9.088cm" svg:height="0.382cm" draw:transform="rotate (1.5707963267949) translate (16.768cm 12.842cm)">
          <draw:text-box>
            <text:p text:style-name="P3"><text:span text:style-name="T3">will open up <text:s/>in your BitTorrent client and now you just <text:s/>sit back, </text:span></text:p>
          </draw:text-box>
        </draw:frame>
        <draw:frame draw:style-name="gr6" draw:text-style-name="P6" draw:layer="layout" svg:width="8.315cm" svg:height="0.382cm" draw:transform="rotate (1.5707963267949) translate (17.199cm 12.842cm)">
          <draw:text-box>
            <text:p text:style-name="P3"><text:span text:style-name="T3">relax, and wait for it <text:s/>to finish! After it finished it <text:s/>will <text:s/>start </text:span></text:p>
          </draw:text-box>
        </draw:frame>
        <draw:line draw:style-name="gr5" draw:text-style-name="P1" draw:layer="layout" svg:x1="18.455cm" svg:y1="15.091cm" svg:x2="18.455cm" svg:y2="26.565cm">
          <text:p/>
        </draw:line>
        <draw:frame draw:style-name="gr6" draw:text-style-name="P6" draw:layer="layout" svg:width="9.156cm" svg:height="0.382cm" draw:transform="rotate (1.5707963267949) translate (17.63cm 12.842cm)">
          <draw:text-box>
            <text:p text:style-name="P3"><text:span text:style-name="T3">+seeding9 which is just re-uplading and <text:s/>sharing <text:s/>the file to others </text:span></text:p>
          </draw:text-box>
        </draw:frame>
        <draw:polygon draw:style-name="gr7" draw:text-style-name="P2" draw:layer="layout" svg:width="0.406cm" svg:height="0.005cm" svg:x="3.05cm" svg:y="27.426cm" svg:viewBox="0 0 407 6" draw:points="0,0 407,0 407,6 0,6">
          <text:p/>
        </draw:polygon>
        <draw:frame draw:style-name="gr6" draw:text-style-name="P6" draw:layer="layout" svg:width="0.344cm" svg:height="0.382cm" draw:transform="rotate (1.5707963267949) translate (18.598cm 26.558cm)">
          <draw:text-box>
            <text:p text:style-name="P3"><text:span text:style-name="T3">3</text:span></text:p>
          </draw:text-box>
        </draw:frame>
        <draw:frame draw:style-name="gr6" draw:text-style-name="P6" draw:layer="layout" svg:width="10.505cm" svg:height="0.382cm" draw:transform="rotate (1.5707963267949) translate (2.981cm 25.783cm)">
          <draw:text-box>
            <text:p text:style-name="P3"><text:span text:style-name="T3">Even in this state, piracy still goes on! But unfortunately, even piracy began </text:span></text:p>
          </draw:text-box>
        </draw:frame>
        <draw:frame draw:style-name="gr6" draw:text-style-name="P6" draw:layer="layout" svg:width="10.515cm" svg:height="0.382cm" draw:transform="rotate (1.5707963267949) translate (3.412cm 26.558cm)">
          <draw:text-box>
            <text:p text:style-name="P3"><text:span text:style-name="T3">to centralize, and thats how we get websites like Kissanime and Kissmanga, </text:span></text:p>
          </draw:text-box>
        </draw:frame>
        <draw:frame draw:style-name="gr6" draw:text-style-name="P6" draw:layer="layout" svg:width="10.191cm" svg:height="0.382cm" draw:transform="rotate (1.5707963267949) translate (3.843cm 26.558cm)">
          <draw:text-box>
            <text:p text:style-name="P3"><text:span text:style-name="T3">Popcorn Time, 123Movies, etc. They are more convienent than pirating it </text:span></text:p>
          </draw:text-box>
        </draw:frame>
        <draw:frame draw:style-name="gr6" draw:text-style-name="P6" draw:layer="layout" svg:width="10.324cm" svg:height="0.382cm" draw:transform="rotate (1.5707963267949) translate (4.273cm 26.558cm)">
          <draw:text-box>
            <text:p text:style-name="P3"><text:span text:style-name="T3">yourself, but neither culture, communities, knowledge, nor piracy thrive in </text:span></text:p>
          </draw:text-box>
        </draw:frame>
        <draw:frame draw:style-name="gr6" draw:text-style-name="P6" draw:layer="layout" svg:width="10.818cm" svg:height="0.382cm" draw:transform="rotate (1.5707963267949) translate (4.704cm 26.558cm)">
          <draw:text-box>
            <text:p text:style-name="P3"><text:span text:style-name="T3">centralized environments. The kind of convience these sites create reduces the </text:span></text:p>
          </draw:text-box>
        </draw:frame>
        <draw:frame draw:style-name="gr6" draw:text-style-name="P6" draw:layer="layout" svg:width="11.342cm" svg:height="0.382cm" draw:transform="rotate (1.5707963267949) translate (5.135cm 26.558cm)">
          <draw:text-box>
            <text:p text:style-name="P3"><text:span text:style-name="T3">circulation of skills and knowlege of piracy and unlike decentralized piracy, when </text:span></text:p>
          </draw:text-box>
        </draw:frame>
        <draw:frame draw:style-name="gr6" draw:text-style-name="P6" draw:layer="layout" svg:width="11.318cm" svg:height="0.382cm" draw:transform="rotate (1.5707963267949) translate (5.566cm 26.558cm)">
          <draw:text-box>
            <text:p text:style-name="P3"><text:span text:style-name="T3">these centralized nodes are taken down it!s all gone and we're left with a bunch of </text:span></text:p>
          </draw:text-box>
        </draw:frame>
        <draw:frame draw:style-name="gr6" draw:text-style-name="P6" draw:layer="layout" svg:width="9.029cm" svg:height="0.382cm" draw:transform="rotate (1.5707963267949) translate (5.997cm 26.558cm)">
          <draw:text-box>
            <text:p text:style-name="P3"><text:span text:style-name="T3">people who don!t know what to do. It!s incredibly heart breaking.</text:span></text:p>
          </draw:text-box>
        </draw:frame>
        <draw:frame draw:style-name="gr6" draw:text-style-name="P6" draw:layer="layout" svg:width="10.254cm" svg:height="0.382cm" draw:transform="rotate (1.5707963267949) translate (6.859cm 25.783cm)">
          <draw:text-box>
            <text:p text:style-name="P3"><text:span text:style-name="T3">And that's why im making this guide, because the skills and knowledge of </text:span></text:p>
          </draw:text-box>
        </draw:frame>
        <draw:frame draw:style-name="gr6" draw:text-style-name="P6" draw:layer="layout" svg:width="10.909cm" svg:height="0.382cm" draw:transform="rotate (1.5707963267949) translate (7.289cm 26.558cm)">
          <draw:text-box>
            <text:p text:style-name="P3"><text:span text:style-name="T3">piracy were cultivated by everyone and belong to everyone. I'd be both a shitty </text:span></text:p>
          </draw:text-box>
        </draw:frame>
        <draw:frame draw:style-name="gr6" draw:text-style-name="P6" draw:layer="layout" svg:width="10.515cm" svg:height="0.382cm" draw:transform="rotate (1.5707963267949) translate (7.72cm 26.558cm)">
          <draw:text-box>
            <text:p text:style-name="P3"><text:span text:style-name="T3">pirate and a shitty anarchist if I kept all of this to myself. People tend to feel </text:span></text:p>
          </draw:text-box>
        </draw:frame>
        <draw:frame draw:style-name="gr6" draw:text-style-name="P6" draw:layer="layout" svg:width="10.858cm" svg:height="0.382cm" draw:transform="rotate (1.5707963267949) translate (8.151cm 26.558cm)">
          <draw:text-box>
            <text:p text:style-name="P3"><text:span text:style-name="T3">daunted by piracy, like you have to be some ultra smart tech specialist to do it, </text:span></text:p>
          </draw:text-box>
        </draw:frame>
        <draw:frame draw:style-name="gr6" draw:text-style-name="P6" draw:layer="layout" svg:width="11.129cm" svg:height="0.382cm" draw:transform="rotate (1.5707963267949) translate (8.582cm 26.558cm)">
          <draw:text-box>
            <text:p text:style-name="P3"><text:span text:style-name="T3">but thats far from the truth. Like most illegal internet shit, it's actually incredibly </text:span></text:p>
          </draw:text-box>
        </draw:frame>
        <draw:frame draw:style-name="gr6" draw:text-style-name="P6" draw:layer="layout" svg:width="11.229cm" svg:height="0.382cm" draw:transform="rotate (1.5707963267949) translate (9.013cm 26.558cm)">
          <draw:text-box>
            <text:p text:style-name="P3"><text:span text:style-name="T3">easy but a lot of time and money and effort goes into spreading myths about it all </text:span></text:p>
          </draw:text-box>
        </draw:frame>
        <draw:frame draw:style-name="gr6" draw:text-style-name="P6" draw:layer="layout" svg:width="11.153cm" svg:height="0.382cm" draw:transform="rotate (1.5707963267949) translate (9.444cm 26.558cm)">
          <draw:text-box>
            <text:p text:style-name="P3"><text:span text:style-name="T3">being hard so specialists can keep their position and profit socially or monetarily </text:span></text:p>
          </draw:text-box>
        </draw:frame>
        <draw:frame draw:style-name="gr6" draw:text-style-name="P6" draw:layer="layout" svg:width="10.476cm" svg:height="0.382cm" draw:transform="rotate (1.5707963267949) translate (9.874cm 26.558cm)">
          <draw:text-box>
            <text:p text:style-name="P3"><text:span text:style-name="T3">off of it and so states and corporations can keep some semblance of internet </text:span></text:p>
          </draw:text-box>
        </draw:frame>
        <draw:frame draw:style-name="gr6" draw:text-style-name="P6" draw:layer="layout" svg:width="2.945cm" svg:height="0.382cm" draw:transform="rotate (1.5707963267949) translate (10.305cm 26.558cm)">
          <draw:text-box>
            <text:p text:style-name="P3"><text:span text:style-name="T3">stability and security.</text:span></text:p>
          </draw:text-box>
        </draw:frame>
        <draw:polygon draw:style-name="gr7" draw:text-style-name="P2" draw:layer="layout" svg:width="0.407cm" svg:height="0.183cm" svg:x="11.735cm" svg:y="15.124cm" svg:viewBox="0 0 408 184" draw:points="0,0 408,0 408,184 0,184">
          <text:p/>
        </draw:polygon>
        <draw:polygon draw:style-name="gr7" draw:text-style-name="P2" draw:layer="layout" svg:width="0.407cm" svg:height="0.652cm" svg:x="11.735cm" svg:y="14.224cm" svg:viewBox="0 0 408 653" draw:points="0,0 408,0 408,653 0,653">
          <text:p/>
        </draw:polygon>
        <draw:polygon draw:style-name="gr7" draw:text-style-name="P2" draw:layer="layout" svg:width="0.407cm" svg:height="0.183cm" svg:x="11.735cm" svg:y="14.909cm" svg:viewBox="0 0 408 184" draw:points="0,0 408,0 408,184 0,184">
          <text:p/>
        </draw:polygon>
        <draw:frame draw:style-name="gr8" draw:text-style-name="P7" draw:layer="layout" svg:width="3.066cm" svg:height="0.848cm" draw:transform="rotate (1.5707963267949) translate (11.47cm 26.558cm)">
          <draw:text-box>
            <text:p text:style-name="P3"><text:span text:style-name="T4">&gt;&gt;TOOLS</text:span></text:p>
          </draw:text-box>
        </draw:frame>
        <draw:frame draw:style-name="gr6" draw:text-style-name="P6" draw:layer="layout" svg:width="8.334cm" svg:height="0.382cm" draw:transform="rotate (1.5707963267949) translate (12.867cm 25.748cm)">
          <draw:text-box>
            <text:p text:style-name="P3"><text:span text:style-name="T3">You only <text:s/>need two <text:s/>pieces <text:s/>of <text:s/>software - a Bittorrent client </text:span></text:p>
          </draw:text-box>
        </draw:frame>
        <draw:frame draw:style-name="gr6" draw:text-style-name="P6" draw:layer="layout" svg:width="1.592cm" svg:height="0.382cm" draw:transform="rotate (1.5707963267949) translate (13.297cm 26.558cm)">
          <draw:text-box>
            <text:p text:style-name="P3"><text:span text:style-name="T3">and a VPN.</text:span></text:p>
          </draw:text-box>
        </draw:frame>
        <draw:frame draw:style-name="gr6" draw:text-style-name="P6" draw:layer="layout" svg:width="4.965cm" svg:height="0.484cm" draw:transform="rotate (1.5707963267949) translate (14.098cm 25.748cm)">
          <draw:text-box>
            <text:p text:style-name="P3"><text:span text:style-name="T7">&gt; &gt; Bit To rrent <text:s text:c="2"/>Client &lt; &lt;</text:span></text:p>
          </draw:text-box>
        </draw:frame>
        <draw:frame draw:style-name="gr6" draw:text-style-name="P6" draw:layer="layout" svg:width="7.991cm" svg:height="0.382cm" draw:transform="rotate (1.5707963267949) translate (15.021cm 25.748cm)">
          <draw:text-box>
            <text:p text:style-name="P3"><text:span text:style-name="T3">If <text:s/>you!ve been on the internet for a <text:s/>while you may <text:s/>have </text:span></text:p>
          </draw:text-box>
        </draw:frame>
        <draw:frame draw:style-name="gr6" draw:text-style-name="P6" draw:layer="layout" svg:width="9.296cm" svg:height="0.382cm" draw:transform="rotate (1.5707963267949) translate (15.452cm 26.558cm)">
          <draw:text-box>
            <text:p text:style-name="P3"><text:span text:style-name="T3">heard of torrenting and may, <text:s/>like many people, mistake <text:s/>torrenting </text:span></text:p>
          </draw:text-box>
        </draw:frame>
        <draw:frame draw:style-name="gr6" draw:text-style-name="P6" draw:layer="layout" svg:width="8.915cm" svg:height="0.382cm" draw:transform="rotate (1.5707963267949) translate (15.883cm 26.558cm)">
          <draw:text-box>
            <text:p text:style-name="P3"><text:span text:style-name="T3">for <text:s/>pirating. Torrenting itself is completely legal. <text:s/>BitTorrent <text:s/>is </text:span></text:p>
          </draw:text-box>
        </draw:frame>
        <draw:frame draw:style-name="gr6" draw:text-style-name="P6" draw:layer="layout" svg:width="7.724cm" svg:height="0.382cm" draw:transform="rotate (1.5707963267949) translate (16.313cm 26.558cm)">
          <draw:text-box>
            <text:p text:style-name="P3"><text:span text:style-name="T3">just a peer-2-peer file sharing <text:s/>protocol <text:s/>that used pretty </text:span></text:p>
          </draw:text-box>
        </draw:frame>
        <draw:frame draw:style-name="gr6" draw:text-style-name="P6" draw:layer="layout" svg:width="9.323cm" svg:height="0.382cm" draw:transform="rotate (1.5707963267949) translate (16.744cm 26.558cm)">
          <draw:text-box>
            <text:p text:style-name="P3"><text:span text:style-name="T3">extensively. The <text:s/>peer-2-peer <text:s/>nature of <text:s/>it means its <text:s/>decentralized, </text:span></text:p>
          </draw:text-box>
        </draw:frame>
        <draw:frame draw:style-name="gr6" draw:text-style-name="P6" draw:layer="layout" svg:width="8.686cm" svg:height="0.382cm" draw:transform="rotate (1.5707963267949) translate (17.175cm 26.558cm)">
          <draw:text-box>
            <text:p text:style-name="P3"><text:span text:style-name="T3">so instead of a central server hosting and <text:s/>sending the files, the </text:span></text:p>
          </draw:text-box>
        </draw:frame>
        <draw:frame draw:style-name="gr6" draw:text-style-name="P6" draw:layer="layout" svg:width="9.143cm" svg:height="0.382cm" draw:transform="rotate (1.5707963267949) translate (17.606cm 26.558cm)">
          <draw:text-box>
            <text:p text:style-name="P3"><text:span text:style-name="T3">files are basically hosted <text:s/>by everyone who <text:s/>downloads the file <text:s/>&amp; </text:span></text:p>
          </draw:text-box>
        </draw:frame>
      </draw:page>
      <draw:page draw:name="page5" draw:style-name="dp1" draw:master-page-name="master-page47">
        <draw:line draw:style-name="gr5" draw:text-style-name="P1" draw:layer="layout" svg:x1="18.455cm" svg:y1="15.091cm" svg:x2="18.455cm" svg:y2="26.565cm">
          <text:p/>
        </draw:line>
        <draw:frame draw:style-name="gr1" draw:text-style-name="P1" draw:layer="layout" svg:width="0.028cm" svg:height="17.1cm" draw:transform="rotate (1.5707963267949) translate (2.15cm 27.443cm)">
          <draw:image xlink:href="Pictures/100000000000000100000489C09F34B7.png" xlink:type="simple" xlink:show="embed" xlink:actuate="onLoad" draw:mime-type="image/png">
            <text:p/>
          </draw:image>
        </draw:frame>
        <draw:frame draw:style-name="gr6" draw:text-style-name="P6" draw:layer="layout" svg:width="0.344cm" svg:height="0.382cm" draw:transform="rotate (1.5707963267949) translate (18.595cm 26.558cm)">
          <draw:text-box>
            <text:p text:style-name="P3"><text:span text:style-name="T3">7</text:span></text:p>
          </draw:text-box>
        </draw:frame>
        <draw:polygon draw:style-name="gr7" draw:text-style-name="P2" draw:layer="layout" svg:width="0.406cm" svg:height="0.183cm" svg:x="3.085cm" svg:y="15.124cm" svg:viewBox="0 0 407 184" draw:points="0,0 407,0 407,184 0,184">
          <text:p/>
        </draw:polygon>
        <draw:polygon draw:style-name="gr7" draw:text-style-name="P2" draw:layer="layout" svg:width="0.406cm" svg:height="0.183cm" svg:x="3.085cm" svg:y="14.909cm" svg:viewBox="0 0 407 184" draw:points="0,0 407,0 407,184 0,184">
          <text:p/>
        </draw:polygon>
        <draw:polygon draw:style-name="gr7" draw:text-style-name="P2" draw:layer="layout" svg:width="0.406cm" svg:height="0.649cm" svg:x="3.085cm" svg:y="14.227cm" svg:viewBox="0 0 407 650" draw:points="0,0 407,0 407,650 0,650">
          <text:p/>
        </draw:polygon>
        <draw:frame draw:style-name="gr8" draw:text-style-name="P7" draw:layer="layout" svg:width="10.281cm" svg:height="0.848cm" draw:transform="rotate (1.5707963267949) translate (2.84cm 26.558cm)">
          <draw:text-box>
            <text:p text:style-name="P3"><text:span text:style-name="T4">&gt;&gt;RAI SE <text:s/>THE <text:s/>BL ACK <text:s/>F L AG</text:span></text:p>
          </draw:text-box>
        </draw:frame>
        <draw:frame draw:style-name="gr6" draw:text-style-name="P6" draw:layer="layout" svg:width="7.935cm" svg:height="0.382cm" draw:transform="rotate (1.5707963267949) translate (4.528cm 25.748cm)">
          <draw:text-box>
            <text:p text:style-name="P3"><text:span text:style-name="T3">You!ve got your tools all set <text:s/>up, so now <text:s/>you!re ready to </text:span></text:p>
          </draw:text-box>
        </draw:frame>
        <draw:frame draw:style-name="gr6" draw:text-style-name="P6" draw:layer="layout" svg:width="9.134cm" svg:height="0.382cm" draw:transform="rotate (1.5707963267949) translate (4.959cm 26.558cm)">
          <draw:text-box>
            <text:p text:style-name="P3"><text:span text:style-name="T3">pirate? <text:s/>Not so <text:s/>fast! There!s <text:s/>a little bit <text:s/>of set up <text:s/>you need to do. </text:span></text:p>
          </draw:text-box>
        </draw:frame>
        <draw:frame draw:style-name="gr6" draw:text-style-name="P6" draw:layer="layout" svg:width="8.831cm" svg:height="0.382cm" draw:transform="rotate (1.5707963267949) translate (5.39cm 26.558cm)">
          <draw:text-box>
            <text:p text:style-name="P3"><text:span text:style-name="T3">First of all if you!re using qBittorrent, <text:s/>open it up, go to Tools # </text:span></text:p>
          </draw:text-box>
        </draw:frame>
        <draw:frame draw:style-name="gr6" draw:text-style-name="P6" draw:layer="layout" svg:width="9.068cm" svg:height="0.382cm" draw:transform="rotate (1.5707963267949) translate (5.821cm 26.558cm)">
          <draw:text-box>
            <text:p text:style-name="P3"><text:span text:style-name="T3">Options # BitTorrent <text:s/>and <text:s/>check Enable Anonymous Mode. This </text:span></text:p>
          </draw:text-box>
        </draw:frame>
        <draw:frame draw:style-name="gr6" draw:text-style-name="P6" draw:layer="layout" svg:width="8.905cm" svg:height="0.382cm" draw:transform="rotate (1.5707963267949) translate (6.252cm 26.558cm)">
          <draw:text-box>
            <text:p text:style-name="P3"><text:span text:style-name="T3">enables some <text:s/>extra <text:s/>security features <text:s/>to help <text:s/>mask your IP and </text:span></text:p>
          </draw:text-box>
        </draw:frame>
        <draw:frame draw:style-name="gr6" draw:text-style-name="P6" draw:layer="layout" svg:width="9.191cm" svg:height="0.382cm" draw:transform="rotate (1.5707963267949) translate (6.683cm 26.558cm)">
          <draw:text-box>
            <text:p text:style-name="P3"><text:span text:style-name="T3">such. I!m not sure if other <text:s/>Bittorrent <text:s/>clients have a similar option </text:span></text:p>
          </draw:text-box>
        </draw:frame>
        <draw:frame draw:style-name="gr6" draw:text-style-name="P6" draw:layer="layout" svg:width="8.715cm" svg:height="0.382cm" draw:transform="rotate (1.5707963267949) translate (7.114cm 26.558cm)">
          <draw:text-box>
            <text:p text:style-name="P3"><text:span text:style-name="T3">so you may need to do a little research. Then <text:s/>shut <text:s/>down <text:s/>your </text:span></text:p>
          </draw:text-box>
        </draw:frame>
        <draw:frame draw:style-name="gr6" draw:text-style-name="P6" draw:layer="layout" svg:width="2.354cm" svg:height="0.382cm" draw:transform="rotate (1.5707963267949) translate (7.544cm 26.558cm)">
          <draw:text-box>
            <text:p text:style-name="P3"><text:span text:style-name="T3">Bittorrent <text:s/>client.</text:span></text:p>
          </draw:text-box>
        </draw:frame>
        <draw:frame draw:style-name="gr6" draw:text-style-name="P6" draw:layer="layout" svg:width="5.383cm" svg:height="0.382cm" draw:transform="rotate (1.5707963267949) translate (8.406cm 25.748cm)">
          <draw:text-box>
            <text:p text:style-name="P3"><text:span text:style-name="T3">This next part is <text:s/>incredibly <text:s/>important:</text:span></text:p>
          </draw:text-box>
        </draw:frame>
        <draw:frame draw:style-name="gr6" draw:text-style-name="P6" draw:layer="layout" svg:width="8.7cm" svg:height="0.382cm" draw:transform="rotate (1.5707963267949) translate (9.268cm 25.748cm)">
          <draw:text-box>
            <text:p text:style-name="P3"><text:span text:style-name="T8">// <text:s/>BEFORE YOU OPEN YOUR BITTORRENT CLIENT, </text:span></text:p>
          </draw:text-box>
        </draw:frame>
        <draw:frame draw:style-name="gr6" draw:text-style-name="P6" draw:layer="layout" svg:width="6.584cm" svg:height="0.382cm" draw:transform="rotate (1.5707963267949) translate (9.699cm 26.558cm)">
          <draw:text-box>
            <text:p text:style-name="P3"><text:span text:style-name="T8">OPEN AND <text:s/>CONNECT TO YOUR <text:s/>VPN. //</text:span></text:p>
          </draw:text-box>
        </draw:frame>
        <draw:frame draw:style-name="gr6" draw:text-style-name="P6" draw:layer="layout" svg:width="8.696cm" svg:height="0.382cm" draw:transform="rotate (1.5707963267949) translate (10.56cm 25.748cm)">
          <draw:text-box>
            <text:p text:style-name="P3"><text:span text:style-name="T3">Always make sure you <text:s/>connect to your VPN before <text:s/>you open </text:span></text:p>
          </draw:text-box>
        </draw:frame>
        <draw:frame draw:style-name="gr6" draw:text-style-name="P6" draw:layer="layout" svg:width="9.67cm" svg:height="0.382cm" draw:transform="rotate (1.5707963267949) translate (10.991cm 26.558cm)">
          <draw:text-box>
            <text:p text:style-name="P3"><text:span text:style-name="T3">your <text:s/>BitTorrent client, <text:s/>and </text:span><text:span text:style-name="T8">ALWAYS <text:s/>CHECK THAT YOU ARE </text:span></text:p>
          </draw:text-box>
        </draw:frame>
        <draw:frame draw:style-name="gr6" draw:text-style-name="P6" draw:layer="layout" svg:width="8.214cm" svg:height="0.382cm" draw:transform="rotate (1.5707963267949) translate (11.422cm 26.558cm)">
          <draw:text-box>
            <text:p text:style-name="P3"><text:span text:style-name="T8">ACTUALLY CONNECTED BEFORE TORRENTING.</text:span></text:p>
          </draw:text-box>
        </draw:frame>
        <draw:frame draw:style-name="gr6" draw:text-style-name="P6" draw:layer="layout" svg:width="8.106cm" svg:height="0.382cm" draw:transform="rotate (1.5707963267949) translate (12.284cm 25.748cm)">
          <draw:text-box>
            <text:p text:style-name="P3"><text:span text:style-name="T3">So, now you!ve connected to your VPN <text:s/>and opened <text:s/>your </text:span></text:p>
          </draw:text-box>
        </draw:frame>
        <draw:frame draw:style-name="gr6" draw:text-style-name="P6" draw:layer="layout" svg:width="9.21cm" svg:height="0.382cm" draw:transform="rotate (1.5707963267949) translate (12.714cm 26.558cm)">
          <draw:text-box>
            <text:p text:style-name="P3"><text:span text:style-name="T3">Bittorrent <text:s/>client, you!re ready to pirate! <text:s/>But where does one <text:s/>find </text:span></text:p>
          </draw:text-box>
        </draw:frame>
        <draw:frame draw:style-name="gr6" draw:text-style-name="P6" draw:layer="layout" svg:width="8.086cm" svg:height="0.382cm" draw:transform="rotate (1.5707963267949) translate (13.145cm 26.558cm)">
          <draw:text-box>
            <text:p text:style-name="P3"><text:span text:style-name="T3">pirated <text:s/>software on the internet? You!ll <text:s/>have to <text:s/>do some </text:span></text:p>
          </draw:text-box>
        </draw:frame>
        <draw:frame draw:style-name="gr6" draw:text-style-name="P6" draw:layer="layout" svg:width="8.981cm" svg:height="0.382cm" draw:transform="rotate (1.5707963267949) translate (13.576cm 26.558cm)">
          <draw:text-box>
            <text:p text:style-name="P3"><text:span text:style-name="T3">searching around, but there <text:s/>are plenty of torrenting sites around. </text:span></text:p>
          </draw:text-box>
        </draw:frame>
        <draw:frame draw:style-name="gr6" draw:text-style-name="P6" draw:layer="layout" svg:width="9.286cm" svg:height="0.382cm" draw:transform="rotate (1.5707963267949) translate (14.007cm 26.558cm)">
          <draw:text-box>
            <text:p text:style-name="P3"><text:span text:style-name="T3">If <text:s/>you search something like %whatever <text:s/>torrent! <text:s/>you!ll <text:s/>probably </text:span></text:p>
          </draw:text-box>
        </draw:frame>
        <draw:frame draw:style-name="gr6" draw:text-style-name="P6" draw:layer="layout" svg:width="9.517cm" svg:height="0.382cm" draw:transform="rotate (1.5707963267949) translate (14.438cm 26.558cm)">
          <draw:text-box>
            <text:p text:style-name="P3"><text:span text:style-name="T3">find <text:s/>something. But <text:s/>please <text:s/>please </text:span><text:span text:style-name="T8">PLEASE do <text:s/>not use google <text:s/>to </text:span></text:p>
          </draw:text-box>
        </draw:frame>
        <draw:frame draw:style-name="gr6" draw:text-style-name="P6" draw:layer="layout" svg:width="9.049cm" svg:height="0.382cm" draw:transform="rotate (1.5707963267949) translate (14.869cm 26.558cm)">
          <draw:text-box>
            <text:p text:style-name="P3"><text:span text:style-name="T8">search</text:span><text:span text:style-name="T3">, <text:s/>google sucks and <text:s/>logs <text:s/>so much <text:s/>data <text:s/>its terrifying. Use </text:span></text:p>
          </draw:text-box>
        </draw:frame>
        <draw:line draw:style-name="gr5" draw:text-style-name="P1" draw:layer="layout" svg:x1="18.455cm" svg:y1="1.375cm" svg:x2="18.455cm" svg:y2="12.849cm">
          <text:p/>
        </draw:line>
        <draw:frame draw:style-name="gr6" draw:text-style-name="P6" draw:layer="layout" svg:width="7.307cm" svg:height="0.382cm" draw:transform="rotate (1.5707963267949) translate (15.3cm 26.558cm)">
          <draw:text-box>
            <text:p text:style-name="P3"><text:span text:style-name="T3">DuckDuckGo, it <text:s/>doesn!t <text:s/>log anything. Fuck google.</text:span></text:p>
          </draw:text-box>
        </draw:frame>
        <draw:frame draw:style-name="gr6" draw:text-style-name="P6" draw:layer="layout" svg:width="0.344cm" svg:height="0.382cm" draw:transform="rotate (1.5707963267949) translate (18.596cm 1.539cm)">
          <draw:text-box>
            <text:p text:style-name="P3"><text:span text:style-name="T3">4</text:span></text:p>
          </draw:text-box>
        </draw:frame>
        <draw:frame draw:style-name="gr6" draw:text-style-name="P6" draw:layer="layout" svg:width="9.333cm" svg:height="0.382cm" draw:transform="rotate (1.5707963267949) translate (3.115cm 12.842cm)">
          <draw:text-box>
            <text:p text:style-name="P3"><text:span text:style-name="T3">act <text:s/>as <text:s/>a mini-server, everyone <text:s/>downloading <text:s/>and re-uploading the </text:span></text:p>
          </draw:text-box>
        </draw:frame>
        <draw:frame draw:style-name="gr6" draw:text-style-name="P6" draw:layer="layout" svg:width="9.104cm" svg:height="0.382cm" draw:transform="rotate (1.5707963267949) translate (3.546cm 12.842cm)">
          <draw:text-box>
            <text:p text:style-name="P3"><text:span text:style-name="T3">file <text:s/>share bits of the file between each other. <text:s/>Because of the way </text:span></text:p>
          </draw:text-box>
        </draw:frame>
        <draw:frame draw:style-name="gr6" draw:text-style-name="P6" draw:layer="layout" svg:width="8.601cm" svg:height="0.382cm" draw:transform="rotate (1.5707963267949) translate (3.976cm 12.842cm)">
          <draw:text-box>
            <text:p text:style-name="P3"><text:span text:style-name="T3">BitTorrent <text:s/>handles files by chopping them up and sharing the </text:span></text:p>
          </draw:text-box>
        </draw:frame>
        <draw:frame draw:style-name="gr6" draw:text-style-name="P6" draw:layer="layout" svg:width="8.934cm" svg:height="0.382cm" draw:transform="rotate (1.5707963267949) translate (4.407cm 12.842cm)">
          <draw:text-box>
            <text:p text:style-name="P3"><text:span text:style-name="T3">download and upload between <text:s/>all users it!s a popular choice for </text:span></text:p>
          </draw:text-box>
        </draw:frame>
        <draw:frame draw:style-name="gr6" draw:text-style-name="P6" draw:layer="layout" svg:width="2.544cm" svg:height="0.382cm" draw:transform="rotate (1.5707963267949) translate (4.838cm 12.842cm)">
          <draw:text-box>
            <text:p text:style-name="P3"><text:span text:style-name="T3">sharing large files.</text:span></text:p>
          </draw:text-box>
        </draw:frame>
        <draw:frame draw:style-name="gr6" draw:text-style-name="P6" draw:layer="layout" svg:width="7.981cm" svg:height="0.382cm" draw:transform="rotate (1.5707963267949) translate (5.7cm 12.032cm)">
          <draw:text-box>
            <text:p text:style-name="P3"><text:span text:style-name="T3">The software for torrenting <text:s/>tends to <text:s/>be free, and I would </text:span></text:p>
          </draw:text-box>
        </draw:frame>
        <draw:frame draw:style-name="gr6" draw:text-style-name="P6" draw:layer="layout" svg:width="9.075cm" svg:height="0.382cm" draw:transform="rotate (1.5707963267949) translate (6.131cm 12.842cm)">
          <draw:text-box>
            <text:p text:style-name="P3"><text:span text:style-name="T3">personally recommend </text:span><text:span text:style-name="T8"><text:s/>qBittorrent </text:span><text:span text:style-name="T3">because it!s open source and </text:span></text:p>
          </draw:text-box>
        </draw:frame>
        <draw:frame draw:style-name="gr6" draw:text-style-name="P6" draw:layer="layout" svg:width="9.487cm" svg:height="0.382cm" draw:transform="rotate (1.5707963267949) translate (6.561cm 12.842cm)">
          <draw:text-box>
            <text:p text:style-name="P3"><text:span text:style-name="T3">unlike <text:s/>some <text:s/>of <text:s/>the popular clients <text:s/>like </text:span><text:span text:style-name="T8"><text:s/>uTorrent</text:span><text:span text:style-name="T3">, <text:s/>it doesn!t have </text:span></text:p>
          </draw:text-box>
        </draw:frame>
        <draw:frame draw:style-name="gr6" draw:text-style-name="P6" draw:layer="layout" svg:width="0.802cm" svg:height="0.382cm" draw:transform="rotate (1.5707963267949) translate (6.992cm 12.842cm)">
          <draw:text-box>
            <text:p text:style-name="P3"><text:span text:style-name="T3">a d s .</text:span></text:p>
          </draw:text-box>
        </draw:frame>
        <draw:frame draw:style-name="gr6" draw:text-style-name="P6" draw:layer="layout" svg:width="1.707cm" svg:height="0.484cm" draw:transform="rotate (1.5707963267949) translate (7.793cm 12.032cm)">
          <draw:text-box>
            <text:p text:style-name="P3"><text:span text:style-name="T7">&gt;&gt;VPN&lt;&lt;</text:span></text:p>
          </draw:text-box>
        </draw:frame>
        <draw:frame draw:style-name="gr6" draw:text-style-name="P6" draw:layer="layout" svg:width="7.935cm" svg:height="0.382cm" draw:transform="rotate (1.5707963267949) translate (8.716cm 12.032cm)">
          <draw:text-box>
            <text:p text:style-name="P3"><text:span text:style-name="T3">VPN <text:s/>stands <text:s/>for Virtual Private Network and it basically </text:span></text:p>
          </draw:text-box>
        </draw:frame>
        <draw:frame draw:style-name="gr6" draw:text-style-name="P6" draw:layer="layout" svg:width="9.334cm" svg:height="0.382cm" draw:transform="rotate (1.5707963267949) translate (9.147cm 12.842cm)">
          <draw:text-box>
            <text:p text:style-name="P3"><text:span text:style-name="T3">obscures your location <text:s/>and network <text:s/>traffic by <text:s/>routing it through a </text:span></text:p>
          </draw:text-box>
        </draw:frame>
        <draw:frame draw:style-name="gr6" draw:text-style-name="P6" draw:layer="layout" svg:width="8.41cm" svg:height="0.382cm" draw:transform="rotate (1.5707963267949) translate (9.577cm 12.842cm)">
          <draw:text-box>
            <text:p text:style-name="P3"><text:span text:style-name="T3">sever, or series of servers, somewhere else <text:s/>in the <text:s/>world and </text:span></text:p>
          </draw:text-box>
        </draw:frame>
        <draw:frame draw:style-name="gr6" draw:text-style-name="P6" draw:layer="layout" svg:width="8.268cm" svg:height="0.382cm" draw:transform="rotate (1.5707963267949) translate (10.008cm 12.842cm)">
          <draw:text-box>
            <text:p text:style-name="P3"><text:span text:style-name="T3">encrypting the data. This is important because </text:span><text:span text:style-name="T9"><text:s/>it stops your </text:span></text:p>
          </draw:text-box>
        </draw:frame>
        <draw:frame draw:style-name="gr6" draw:text-style-name="P6" draw:layer="layout" svg:width="8.801cm" svg:height="0.382cm" draw:transform="rotate (1.5707963267949) translate (10.439cm 12.842cm)">
          <draw:text-box>
            <text:p text:style-name="P3"><text:span text:style-name="T9">internet <text:s/>service provider from seeing what you!re doing</text:span><text:span text:style-name="T3">, and </text:span><text:span text:style-name="T9">it </text:span></text:p>
          </draw:text-box>
        </draw:frame>
        <draw:frame draw:style-name="gr6" draw:text-style-name="P6" draw:layer="layout" svg:width="9.154cm" svg:height="0.382cm" draw:transform="rotate (1.5707963267949) translate (10.87cm 12.842cm)">
          <draw:text-box>
            <text:p text:style-name="P3"><text:span text:style-name="T9">obscures your IP <text:s/>address</text:span><text:span text:style-name="T3">, which is an identifier for your network </text:span></text:p>
          </draw:text-box>
        </draw:frame>
        <draw:frame draw:style-name="gr6" draw:text-style-name="P6" draw:layer="layout" svg:width="8.63cm" svg:height="0.382cm" draw:transform="rotate (1.5707963267949) translate (11.301cm 12.842cm)">
          <draw:text-box>
            <text:p text:style-name="P3"><text:span text:style-name="T3">(though <text:s/>it doesn!t identify your personal device, thats a MAC </text:span></text:p>
          </draw:text-box>
        </draw:frame>
        <draw:frame draw:style-name="gr6" draw:text-style-name="P6" draw:layer="layout" svg:width="8.697cm" svg:height="0.382cm" draw:transform="rotate (1.5707963267949) translate (11.732cm 12.842cm)">
          <draw:text-box>
            <text:p text:style-name="P3"><text:span text:style-name="T3">address that does). This <text:s/>is important because </text:span><text:span text:style-name="T9">the IP address is </text:span></text:p>
          </draw:text-box>
        </draw:frame>
        <draw:frame draw:style-name="gr6" draw:text-style-name="P6" draw:layer="layout" svg:width="7.887cm" svg:height="0.382cm" draw:transform="rotate (1.5707963267949) translate (12.162cm 12.842cm)">
          <draw:text-box>
            <text:p text:style-name="P3"><text:span text:style-name="T9">what gets people <text:s/>caught because <text:s/>it is publicly visible </text:span><text:span text:style-name="T3">in </text:span></text:p>
          </draw:text-box>
        </draw:frame>
        <draw:frame draw:style-name="gr6" draw:text-style-name="P6" draw:layer="layout" svg:width="8.963cm" svg:height="0.382cm" draw:transform="rotate (1.5707963267949) translate (12.593cm 12.842cm)">
          <draw:text-box>
            <text:p text:style-name="P3"><text:span text:style-name="T3">BitTorrent <text:s/>clients for everyone that is downloading or seeding a </text:span></text:p>
          </draw:text-box>
        </draw:frame>
        <draw:frame draw:style-name="gr6" draw:text-style-name="P6" draw:layer="layout" svg:width="1.602cm" svg:height="0.382cm" draw:transform="rotate (1.5707963267949) translate (13.024cm 12.842cm)">
          <draw:text-box>
            <text:p text:style-name="P3"><text:span text:style-name="T3">t o r r e n t .</text:span></text:p>
          </draw:text-box>
        </draw:frame>
        <draw:frame draw:style-name="gr6" draw:text-style-name="P6" draw:layer="layout" svg:width="8.535cm" svg:height="0.382cm" draw:transform="rotate (1.5707963267949) translate (13.886cm 12.032cm)">
          <draw:text-box>
            <text:p text:style-name="P3"><text:span text:style-name="T3">There are so many VPNs to choose <text:s/>from, so it!s important to </text:span></text:p>
          </draw:text-box>
        </draw:frame>
        <draw:frame draw:style-name="gr6" draw:text-style-name="P6" draw:layer="layout" svg:width="9.173cm" svg:height="0.382cm" draw:transform="rotate (1.5707963267949) translate (14.317cm 12.842cm)">
          <draw:text-box>
            <text:p text:style-name="P3"><text:span text:style-name="T3">choose <text:s/>wisely. The whole <text:s/>impetus of choosing your VPN is <text:s/>that </text:span></text:p>
          </draw:text-box>
        </draw:frame>
        <draw:frame draw:style-name="gr6" draw:text-style-name="P6" draw:layer="layout" svg:width="9.317cm" svg:height="0.382cm" draw:transform="rotate (1.5707963267949) translate (14.747cm 12.842cm)">
          <draw:text-box>
            <text:p text:style-name="P3"><text:span text:style-name="T3">you don!t trust your <text:s/>ISP, so you have <text:s/>to make sure you <text:s/>trust your </text:span></text:p>
          </draw:text-box>
        </draw:frame>
        <draw:frame draw:style-name="gr6" draw:text-style-name="P6" draw:layer="layout" svg:width="9.03cm" svg:height="0.382cm" draw:transform="rotate (1.5707963267949) translate (15.178cm 12.842cm)">
          <draw:text-box>
            <text:p text:style-name="P3"><text:span text:style-name="T3">VPN. Some <text:s/>of <text:s/>the things <text:s/>you!re <text:s/>looking for are that </text:span><text:span text:style-name="T9"><text:s/>it doesn!t </text:span></text:p>
          </draw:text-box>
        </draw:frame>
        <draw:frame draw:style-name="gr6" draw:text-style-name="P6" draw:layer="layout" svg:width="9.422cm" svg:height="0.382cm" draw:transform="rotate (1.5707963267949) translate (15.609cm 12.842cm)">
          <draw:text-box>
            <text:p text:style-name="P3"><text:span text:style-name="T9">require <text:s/>personal <text:s/>information </text:span><text:span text:style-name="T3">and <text:s/>it </text:span><text:span text:style-name="T9">has <text:s/>a minimal <text:s/>data retention </text:span></text:p>
          </draw:text-box>
        </draw:frame>
        <draw:frame draw:style-name="gr6" draw:text-style-name="P6" draw:layer="layout" svg:width="9.316cm" svg:height="0.382cm" draw:transform="rotate (1.5707963267949) translate (16.04cm 12.842cm)">
          <draw:text-box>
            <text:p text:style-name="P3"><text:span text:style-name="T9">policy</text:span><text:span text:style-name="T3">, <text:s/>and you want <text:s/>one that is </text:span><text:span text:style-name="T9"><text:s/>outside of <text:s/>the jurisdiction of any </text:span></text:p>
          </draw:text-box>
        </draw:frame>
        <draw:frame draw:style-name="gr6" draw:text-style-name="P6" draw:layer="layout" svg:width="8.211cm" svg:height="0.382cm" draw:transform="rotate (1.5707963267949) translate (16.471cm 12.842cm)">
          <draw:text-box>
            <text:p text:style-name="P3"><text:span text:style-name="T9">of the <text:s/>5 Eyes Countries </text:span><text:span text:style-name="T3"><text:s/>(US, UK, Canada, Australia, New </text:span></text:p>
          </draw:text-box>
        </draw:frame>
        <draw:frame draw:style-name="gr6" draw:text-style-name="P6" draw:layer="layout" svg:width="1.992cm" svg:height="0.382cm" draw:transform="rotate (1.5707963267949) translate (16.902cm 12.842cm)">
          <draw:text-box>
            <text:p text:style-name="P3"><text:span text:style-name="T3">Z e a l a n d ) .</text:span></text:p>
          </draw:text-box>
        </draw:frame>
        <draw:frame draw:style-name="gr6" draw:text-style-name="P6" draw:layer="layout" svg:width="8.726cm" svg:height="0.382cm" draw:transform="rotate (1.5707963267949) translate (17.763cm 12.032cm)">
          <draw:text-box>
            <text:p text:style-name="P3"><text:span text:style-name="T3">My VPN recommendation is </text:span><text:span text:style-name="T8"><text:s/>Mullvad</text:span><text:span text:style-name="T3">. <text:s/>It!s based <text:s/>in <text:s/>Sweden </text:span></text:p>
          </draw:text-box>
        </draw:frame>
      </draw:page>
      <draw:page draw:name="page6" draw:style-name="dp1" draw:master-page-name="master-page54">
        <draw:frame draw:style-name="gr1" draw:text-style-name="P1" draw:layer="layout" svg:width="5.153cm" svg:height="4.798cm" draw:transform="rotate (1.5707963267949) translate (2.145cm 13.732cm)">
          <draw:image xlink:href="Pictures/10000000000000F0000000F4531C392B.jpg" xlink:type="simple" xlink:show="embed" xlink:actuate="onLoad" draw:mime-type="image/jpeg">
            <text:p/>
          </draw:image>
        </draw:frame>
        <draw:frame draw:style-name="gr1" draw:text-style-name="P1" draw:layer="layout" svg:width="5.145cm" svg:height="4.798cm" draw:transform="rotate (1.5707963267949) translate (2.145cm 8.592cm)">
          <draw:image xlink:href="Pictures/10000000000000F0000000F47E0F74D2.jpg" xlink:type="simple" xlink:show="embed" xlink:actuate="onLoad" draw:mime-type="image/jpeg">
            <text:p/>
          </draw:image>
        </draw:frame>
        <draw:frame draw:style-name="gr1" draw:text-style-name="P1" draw:layer="layout" svg:width="2.951cm" svg:height="8.902cm" draw:transform="rotate (1.5707963267949) translate (2.145cm 3.459cm)">
          <draw:image xlink:href="Pictures/1000000000000089000001C503188500.jpg" xlink:type="simple" xlink:show="embed" xlink:actuate="onLoad" draw:mime-type="image/jpeg">
            <text:p/>
          </draw:image>
        </draw:frame>
        <draw:frame draw:style-name="gr1" draw:text-style-name="P1" draw:layer="layout" svg:width="5.153cm" svg:height="4.798cm" draw:transform="rotate (1.5707963267949) translate (6.931cm 13.732cm)">
          <draw:image xlink:href="Pictures/10000000000000F0000000F4CBC4BD15.jpg" xlink:type="simple" xlink:show="embed" xlink:actuate="onLoad" draw:mime-type="image/jpeg">
            <text:p/>
          </draw:image>
        </draw:frame>
        <draw:frame draw:style-name="gr1" draw:text-style-name="P1" draw:layer="layout" svg:width="5.145cm" svg:height="4.798cm" draw:transform="rotate (1.5707963267949) translate (6.931cm 8.592cm)">
          <draw:image xlink:href="Pictures/10000000000000F0000000F4A2EC5514.jpg" xlink:type="simple" xlink:show="embed" xlink:actuate="onLoad" draw:mime-type="image/jpeg">
            <text:p/>
          </draw:image>
        </draw:frame>
        <draw:frame draw:style-name="gr1" draw:text-style-name="P1" draw:layer="layout" svg:width="2.951cm" svg:height="8.221cm" draw:transform="rotate (1.5707963267949) translate (11.035cm 3.459cm)">
          <draw:image xlink:href="Pictures/1000000000000089000001A2556619B1.jpg" xlink:type="simple" xlink:show="embed" xlink:actuate="onLoad" draw:mime-type="image/jpeg">
            <text:p/>
          </draw:image>
        </draw:frame>
        <draw:frame draw:style-name="gr1" draw:text-style-name="P1" draw:layer="layout" svg:width="5.153cm" svg:height="4.803cm" draw:transform="rotate (1.5707963267949) translate (11.717cm 13.732cm)">
          <draw:image xlink:href="Pictures/10000000000000F0000000F4C2A6624B.jpg" xlink:type="simple" xlink:show="embed" xlink:actuate="onLoad" draw:mime-type="image/jpeg">
            <text:p/>
          </draw:image>
        </draw:frame>
        <draw:frame draw:style-name="gr1" draw:text-style-name="P1" draw:layer="layout" svg:width="5.145cm" svg:height="4.803cm" draw:transform="rotate (1.5707963267949) translate (11.717cm 8.592cm)">
          <draw:image xlink:href="Pictures/10000000000000F0000000F42B7A3D2A.jpg" xlink:type="simple" xlink:show="embed" xlink:actuate="onLoad" draw:mime-type="image/jpeg">
            <text:p/>
          </draw:image>
        </draw:frame>
        <draw:frame draw:style-name="gr1" draw:text-style-name="P1" draw:layer="layout" svg:width="9.553cm" svg:height="2.746cm" draw:transform="rotate (1.5707963267949) translate (16.51cm 13.732cm)">
          <draw:image xlink:href="Pictures/10000000000001BD0000008BD1B47CB5.jpg" xlink:type="simple" xlink:show="embed" xlink:actuate="onLoad" draw:mime-type="image/jpeg">
            <text:p/>
          </draw:image>
        </draw:frame>
        <draw:frame draw:style-name="gr1" draw:text-style-name="P1" draw:layer="layout" svg:width="0.746cm" svg:height="2.746cm" draw:transform="rotate (1.5707963267949) translate (16.51cm 4.192cm)">
          <draw:image xlink:href="Pictures/10000000000000220000008B688402C3.jpg" xlink:type="simple" xlink:show="embed" xlink:actuate="onLoad" draw:mime-type="image/jpeg">
            <text:p/>
          </draw:image>
        </draw:frame>
        <draw:line draw:style-name="gr5" draw:text-style-name="P1" draw:layer="layout" svg:x1="18.455cm" svg:y1="15.091cm" svg:x2="18.455cm" svg:y2="26.565cm">
          <text:p/>
        </draw:line>
        <draw:frame draw:style-name="gr6" draw:text-style-name="P6" draw:layer="layout" svg:width="0.344cm" svg:height="0.382cm" draw:transform="rotate (1.5707963267949) translate (18.595cm 26.558cm)">
          <draw:text-box>
            <text:p text:style-name="P3"><text:span text:style-name="T3">5</text:span></text:p>
          </draw:text-box>
        </draw:frame>
        <draw:frame draw:style-name="gr6" draw:text-style-name="P6" draw:layer="layout" svg:width="8.791cm" svg:height="0.382cm" draw:transform="rotate (1.5707963267949) translate (2.981cm 26.558cm)">
          <draw:text-box>
            <text:p text:style-name="P3"><text:span text:style-name="T3">which <text:s/>has pretty <text:s/>solid privacy <text:s/>laws and isn!t a part of 5 Eyes. </text:span></text:p>
          </draw:text-box>
        </draw:frame>
        <draw:frame draw:style-name="gr6" draw:text-style-name="P6" draw:layer="layout" svg:width="9.22cm" svg:height="0.382cm" draw:transform="rotate (1.5707963267949) translate (3.412cm 26.558cm)">
          <draw:text-box>
            <text:p text:style-name="P3"><text:span text:style-name="T3">They have <text:s/>a <text:s/>solid <text:s/>minimal data retention policy, you <text:s/>don!t even </text:span></text:p>
          </draw:text-box>
        </draw:frame>
        <draw:frame draw:style-name="gr6" draw:text-style-name="P6" draw:layer="layout" svg:width="8.925cm" svg:height="0.382cm" draw:transform="rotate (1.5707963267949) translate (3.843cm 26.558cm)">
          <draw:text-box>
            <text:p text:style-name="P3"><text:span text:style-name="T3">have to sign up <text:s/>because <text:s/>they just assign you <text:s/>a random account </text:span></text:p>
          </draw:text-box>
        </draw:frame>
        <draw:frame draw:style-name="gr6" draw:text-style-name="P6" draw:layer="layout" svg:width="8.801cm" svg:height="0.382cm" draw:transform="rotate (1.5707963267949) translate (4.273cm 26.558cm)">
          <draw:text-box>
            <text:p text:style-name="P3"><text:span text:style-name="T3">number <text:s/>when you <text:s/>access the website. You can pay by mailing </text:span></text:p>
          </draw:text-box>
        </draw:frame>
        <draw:frame draw:style-name="gr6" draw:text-style-name="P6" draw:layer="layout" svg:width="8.762cm" svg:height="0.382cm" draw:transform="rotate (1.5707963267949) translate (4.704cm 26.558cm)">
          <draw:text-box>
            <text:p text:style-name="P3"><text:span text:style-name="T3">cash (which I do) or via crypto currencies. Its also cheap at just </text:span></text:p>
          </draw:text-box>
        </draw:frame>
        <draw:frame draw:style-name="gr6" draw:text-style-name="P6" draw:layer="layout" svg:width="9.325cm" svg:height="0.382cm" draw:transform="rotate (1.5707963267949) translate (5.135cm 26.558cm)">
          <draw:text-box>
            <text:p text:style-name="P3"><text:span text:style-name="T3">5.50$ <text:s/>USD a month, and you can set <text:s/>it <text:s/>up on <text:s/>5 <text:s/>different devices </text:span></text:p>
          </draw:text-box>
        </draw:frame>
        <draw:frame draw:style-name="gr6" draw:text-style-name="P6" draw:layer="layout" svg:width="6.268cm" svg:height="0.382cm" draw:transform="rotate (1.5707963267949) translate (5.566cm 26.558cm)">
          <draw:text-box>
            <text:p text:style-name="P3"><text:span text:style-name="T3">so you can go in <text:s/>on <text:s/>itwith <text:s/>a <text:s/>couple friends.</text:span></text:p>
          </draw:text-box>
        </draw:frame>
        <draw:frame draw:style-name="gr6" draw:text-style-name="P6" draw:layer="layout" svg:width="8.813cm" svg:height="0.382cm" draw:transform="rotate (1.5707963267949) translate (6.428cm 25.748cm)">
          <draw:text-box>
            <text:p text:style-name="P3"><text:span text:style-name="T3">But one may <text:s/>ask, </text:span><text:span text:style-name="T9">"Whats the point <text:s/>of <text:s/>buying a VPN to <text:s/>pirate </text:span></text:p>
          </draw:text-box>
        </draw:frame>
        <draw:frame draw:style-name="gr6" draw:text-style-name="P6" draw:layer="layout" svg:width="8.878cm" svg:height="0.382cm" draw:transform="rotate (1.5707963267949) translate (6.859cm 26.558cm)">
          <draw:text-box>
            <text:p text:style-name="P3"><text:span text:style-name="T9">stuff? Doesn!t that <text:s/>defeat the purpose?# </text:span><text:span text:style-name="T3">and <text:s/>that!s a fair point, </text:span></text:p>
          </draw:text-box>
        </draw:frame>
        <draw:frame draw:style-name="gr6" draw:text-style-name="P6" draw:layer="layout" svg:width="9.429cm" svg:height="0.382cm" draw:transform="rotate (1.5707963267949) translate (7.289cm 26.558cm)">
          <draw:text-box>
            <text:p text:style-name="P3"><text:span text:style-name="T3">but <text:s/>unfortunately there <text:s/>aren!t <text:s/>good <text:s/>free VPNs <text:s/>for torrenting <text:s/>and </text:span></text:p>
          </draw:text-box>
        </draw:frame>
        <draw:frame draw:style-name="gr6" draw:text-style-name="P6" draw:layer="layout" svg:width="9.686cm" svg:height="0.382cm" draw:transform="rotate (1.5707963267949) translate (7.72cm 26.558cm)">
          <draw:text-box>
            <text:p text:style-name="P3"><text:span text:style-name="T3">it!s <text:s/>a shame. <text:s/>But if <text:s/>you, for whatever reason, <text:s/>really <text:s/>can!t <text:s/>or <text:s/>don!t </text:span></text:p>
          </draw:text-box>
        </draw:frame>
        <draw:frame draw:style-name="gr6" draw:text-style-name="P6" draw:layer="layout" svg:width="8.639cm" svg:height="0.382cm" draw:transform="rotate (1.5707963267949) translate (8.151cm 26.558cm)">
          <draw:text-box>
            <text:p text:style-name="P3"><text:span text:style-name="T3">want to pay for <text:s/>a VPN, </text:span><text:span text:style-name="T8"><text:s/>Windscribe </text:span><text:span text:style-name="T3">is a decent free one <text:s/>that </text:span></text:p>
          </draw:text-box>
        </draw:frame>
        <draw:frame draw:style-name="gr6" draw:text-style-name="P6" draw:layer="layout" svg:width="8.733cm" svg:height="0.382cm" draw:transform="rotate (1.5707963267949) translate (8.582cm 26.558cm)">
          <draw:text-box>
            <text:p text:style-name="P3"><text:span text:style-name="T3">generally <text:s/>meets the criteria however there are two <text:s/>issues. The </text:span></text:p>
          </draw:text-box>
        </draw:frame>
        <draw:frame draw:style-name="gr6" draw:text-style-name="P6" draw:layer="layout" svg:width="9.25cm" svg:height="0.382cm" draw:transform="rotate (1.5707963267949) translate (9.013cm 26.558cm)">
          <draw:text-box>
            <text:p text:style-name="P3"><text:span text:style-name="T3">first issue is that </text:span><text:span text:style-name="T9">you are limited to <text:s/>10GB a month</text:span><text:span text:style-name="T3">. The next <text:s/>issue </text:span></text:p>
          </draw:text-box>
        </draw:frame>
        <draw:frame draw:style-name="gr6" draw:text-style-name="P6" draw:layer="layout" svg:width="9.059cm" svg:height="0.382cm" draw:transform="rotate (1.5707963267949) translate (9.444cm 26.558cm)">
          <draw:text-box>
            <text:p text:style-name="P3"><text:span text:style-name="T3">is </text:span><text:span text:style-name="T9"><text:s/>it!s based <text:s/>in Canada, <text:s/>one of the 5 Eyes Countries</text:span><text:span text:style-name="T3">. But I have </text:span></text:p>
          </draw:text-box>
        </draw:frame>
        <draw:frame draw:style-name="gr6" draw:text-style-name="P6" draw:layer="layout" svg:width="9.505cm" svg:height="0.382cm" draw:transform="rotate (1.5707963267949) translate (9.874cm 26.558cm)">
          <draw:text-box>
            <text:p text:style-name="P3"><text:span text:style-name="T3">used <text:s/>it <text:s/>plenty <text:s/>of <text:s/>times before and <text:s/>have been okay, <text:s/>but if you <text:s/>are </text:span></text:p>
          </draw:text-box>
        </draw:frame>
        <draw:frame draw:style-name="gr6" draw:text-style-name="P6" draw:layer="layout" svg:width="8.402cm" svg:height="0.382cm" draw:transform="rotate (1.5707963267949) translate (10.305cm 26.558cm)">
          <draw:text-box>
            <text:p text:style-name="P3"><text:span text:style-name="T3">uploading your own pirated <text:s/>shit <text:s/>or <text:s/>doing any other kind of </text:span></text:p>
          </draw:text-box>
        </draw:frame>
        <draw:frame draw:style-name="gr6" draw:text-style-name="P6" draw:layer="layout" svg:width="5.469cm" svg:height="0.382cm" draw:transform="rotate (1.5707963267949) translate (10.736cm 26.558cm)">
          <draw:text-box>
            <text:p text:style-name="P3"><text:span text:style-name="T3">sketchy illegal shit <text:s/>I would <text:s/>not trust it.</text:span></text:p>
          </draw:text-box>
        </draw:frame>
        <draw:frame draw:style-name="gr6" draw:text-style-name="P6" draw:layer="layout" svg:width="8.212cm" svg:height="0.382cm" draw:transform="rotate (1.5707963267949) translate (11.598cm 25.748cm)">
          <draw:text-box>
            <text:p text:style-name="P3"><text:span text:style-name="T3">5.50$ USD is much better that thousands of dollars in fines </text:span></text:p>
          </draw:text-box>
        </draw:frame>
        <draw:frame draw:style-name="gr6" draw:text-style-name="P6" draw:layer="layout" svg:width="2.602cm" svg:height="0.382cm" draw:transform="rotate (1.5707963267949) translate (12.029cm 26.558cm)">
          <draw:text-box>
            <text:p text:style-name="P3"><text:span text:style-name="T3">and/or prison time.</text:span></text:p>
          </draw:text-box>
        </draw:fram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cherPro" svg:font-family="ArcherPro"/>
    <style:font-face style:name="Arial Unicode MS" svg:font-family="'Arial Unicode MS'" style:font-family-generic="system" style:font-pitch="variable"/>
    <style:font-face style:name="Chalkduster" svg:font-family="Chalkduster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Serif" svg:font-family="LiberationSerif"/>
    <style:font-face style:name="Noto Sans" svg:font-family="'Noto Sans'" style:font-family-generic="roman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Tahoma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0.6cm" fo:margin-bottom="1cm" fo:margin-left="7.8cm" fo:margin-right="1cm" fo:page-width="21.59cm" fo:page-height="27.94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54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47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40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25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22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date>2026-06-04T10:02:31.069081000</dc:date>
    <meta:editing-duration>PT4M</meta:editing-duration>
    <meta:editing-cycles>1</meta:editing-cycles>
    <meta:document-statistic meta:object-count="234"/>
    <meta:generator>LibreOffice/26.2.3.2$MacOSX_AARCH64 LibreOffice_project/70e089b17412e4cb7773e41413306b17a2328c34</meta:generator>
  </office:meta>
</office:document-meta>
</file>